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file-entry manifest:full-path="content.xml" manifest:media-type="text/xml"/>
  <manifest:file-entry manifest:full-path="Pictures/1000000000000556000002E2AD9D53C795B72C14.png" manifest:media-type="image/png"/>
  <manifest:file-entry manifest:full-path="Pictures/10000000000002A9000001039382FE12AD53E36F.png" manifest:media-type="image/png"/>
  <manifest:file-entry manifest:full-path="Pictures/100000000000036A000003504E5C5BE9EE8920F1.png" manifest:media-type="image/png"/>
  <manifest:file-entry manifest:full-path="Pictures/1000020100000597000001AE8E19EB2F8DEF7F77.png" manifest:media-type="image/png"/>
  <manifest:file-entry manifest:full-path="Pictures/10000000000003B60000011E1493969D28B446AF.png" manifest:media-type="image/png"/>
  <manifest:file-entry manifest:full-path="Pictures/10000201000003B6000000DAA0950AD60D3DC6AD.png" manifest:media-type="image/png"/>
  <manifest:file-entry manifest:full-path="Pictures/10000000000003B60000011E7B216696B6E2D113.png" manifest:media-type="image/png"/>
  <manifest:file-entry manifest:full-path="Pictures/1000020100000598000001AE68E565A2E3FCD9E2.png" manifest:media-type="image/png"/>
  <manifest:file-entry manifest:full-path="Pictures/10000000000002CC00000216FA024593E70680D4.png" manifest:media-type="image/png"/>
  <manifest:file-entry manifest:full-path="Pictures/10000000000003B6000000B246870D9426DEB4F5.png" manifest:media-type="image/png"/>
  <manifest:file-entry manifest:full-path="Pictures/10000000000003B60000011F0CCAE91C3FD4F01B.png" manifest:media-type="image/png"/>
  <manifest:file-entry manifest:full-path="Pictures/10000000000003B60000012BAC0A50892DFB505E.png" manifest:media-type="image/png"/>
  <manifest:file-entry manifest:full-path="Pictures/1000000000000279000001DE6E1064D0A7D95968.png" manifest:media-type="image/png"/>
  <manifest:file-entry manifest:full-path="Pictures/100000000000012F0000015A8F5159CF29C64006.png" manifest:media-type="image/png"/>
  <manifest:file-entry manifest:full-path="Pictures/10000000000003B6000002604A92702F3979D9F2.png" manifest:media-type="image/png"/>
  <manifest:file-entry manifest:full-path="Pictures/10000000000003B6000000895E531471AC8A864B.png" manifest:media-type="image/png"/>
  <manifest:file-entry manifest:full-path="Pictures/10000000000003B60000011F07D4C1D8E8E80B56.png" manifest:media-type="image/png"/>
  <manifest:file-entry manifest:full-path="Pictures/10000000000003A40000023AB03A27ACBD9155FD.png" manifest:media-type="image/png"/>
  <manifest:file-entry manifest:full-path="layout-cache" manifest:media-type="application/binary"/>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ooo="http://openoffice.org/2010/draw" xmlns:calcext="urn:org:documentfoundation:names:experimental:calc:xmlns:calcext:1.0" xmlns:tableooo="http://openoffice.org/2009/table" xmlns:oooc="http://openoffice.org/2004/calc" xmlns:ooow="http://openoffice.org/2004/writer" xmlns:css3t="http://www.w3.org/TR/css3-text/" xmlns:number="urn:oasis:names:tc:opendocument:xmlns:datastyle:1.0" xmlns:table="urn:oasis:names:tc:opendocument:xmlns:table:1.0" xmlns:rpt="http://openoffice.org/2005/report" xmlns:chart="urn:oasis:names:tc:opendocument:xmlns:chart:1.0" xmlns:draw="urn:oasis:names:tc:opendocument:xmlns:drawing:1.0" xmlns:dr3d="urn:oasis:names:tc:opendocument:xmlns:dr3d:1.0" xmlns:text="urn:oasis:names:tc:opendocument:xmlns:text:1.0" xmlns:style="urn:oasis:names:tc:opendocument:xmlns:style:1.0" xmlns:xlink="http://www.w3.org/1999/xlink" xmlns:field="urn:openoffice:names:experimental:ooo-ms-interop:xmlns:field:1.0" xmlns:meta="urn:oasis:names:tc:opendocument:xmlns:meta:1.0" xmlns:formx="urn:openoffice:names:experimental:ooxml-odf-interop:xmlns:form:1.0" xmlns:dc="http://purl.org/dc/elements/1.1/" xmlns:fo="urn:oasis:names:tc:opendocument:xmlns:xsl-fo-compatible:1.0" xmlns:loext="urn:org:documentfoundation:names:experimental:office:xmlns:loext:1.0" xmlns:ooo="http://openoffice.org/2004/office" xmlns:of="urn:oasis:names:tc:opendocument:xmlns:of:1.2" xmlns:svg="urn:oasis:names:tc:opendocument:xmlns:svg-compatible:1.0" xmlns:office="urn:oasis:names:tc:opendocument:xmlns:office:1.0" office:version="1.2">
  <office:scripts/>
  <office:font-face-decls>
    <style:font-face style:name="Symbol" svg:font-family="Symbol" style:font-adornments="Regular" style:font-pitch="variable" style:font-charset="x-symbol"/>
    <style:font-face style:name="Wingdings" svg:font-family="Wingdings" style:font-adornments="Regular" style:font-pitch="variable" style:font-charset="x-symbol"/>
    <style:font-face style:name="Wingdings1" svg:font-family="Wingdings" style:font-family-generic="roman" style:font-pitch="variable" style:font-charset="x-symbol"/>
    <style:font-face style:name="Arial Unicode MS" svg:font-family="'Arial Unicode MS'" style:font-family-generic="swiss"/>
    <style:font-face style:name="Courier New" svg:font-family="'Courier New'" style:font-adornments="Regular" style:font-pitch="variable"/>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PingFang SC" svg:font-family="'PingFang SC'"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width="6.5069in" fo:margin-left="0.05in" fo:margin-top="0in" fo:margin-bottom="0in" table:align="left" style:writing-mode="lr-tb"/>
    </style:style>
    <style:style style:name="Table1.A" style:family="table-column">
      <style:table-column-properties style:column-width="1.5618in"/>
    </style:style>
    <style:style style:name="Table1.B" style:family="table-column">
      <style:table-column-properties style:column-width="4.9451in"/>
    </style:style>
    <style:style style:name="Table1.1" style:family="table-row">
      <style:table-row-properties fo:keep-together="always"/>
    </style:style>
    <style:style style:name="Table1.A1" style:family="table-cell">
      <style:table-cell-properties style:vertical-align="middle" fo:background-color="#e6e6e6" fo:padding="0.05in" fo:border="0.75pt solid #999999">
        <style:background-image/>
      </style:table-cell-properties>
    </style:style>
    <style:style style:name="Table1.A2" style:family="table-cell">
      <style:table-cell-properties style:vertical-align="middle" fo:padding="0.05in" fo:border="0.75pt solid #999999"/>
    </style:style>
    <style:style style:name="Table1.B2" style:family="table-cell">
      <style:table-cell-properties style:vertical-align="middle" fo:padding="0.05in" fo:border="0.75pt solid #999999"/>
    </style:style>
    <style:style style:name="Table1.A3" style:family="table-cell">
      <style:table-cell-properties style:vertical-align="middle" fo:padding="0.05in" fo:border="0.75pt solid #999999"/>
    </style:style>
    <style:style style:name="Table1.B3" style:family="table-cell">
      <style:table-cell-properties style:vertical-align="middle" fo:padding="0.05in" fo:border="0.75pt solid #999999"/>
    </style:style>
    <style:style style:name="Table1.A4" style:family="table-cell">
      <style:table-cell-properties style:vertical-align="middle" fo:padding="0.05in" fo:border="0.75pt solid #999999"/>
    </style:style>
    <style:style style:name="Table1.B4" style:family="table-cell">
      <style:table-cell-properties style:vertical-align="middle" fo:padding="0.05in" fo:border="0.75pt solid #999999"/>
    </style:style>
    <style:style style:name="Table1.A5" style:family="table-cell">
      <style:table-cell-properties style:vertical-align="middle" fo:padding="0.05in" fo:border="0.75pt solid #999999"/>
    </style:style>
    <style:style style:name="Table1.B5" style:family="table-cell">
      <style:table-cell-properties style:vertical-align="middle" fo:padding="0.05in" fo:border="0.75pt solid #999999"/>
    </style:style>
    <style:style style:name="Table1.A6" style:family="table-cell">
      <style:table-cell-properties style:vertical-align="middle" fo:padding="0.05in" fo:border="0.75pt solid #999999"/>
    </style:style>
    <style:style style:name="Table1.B6" style:family="table-cell">
      <style:table-cell-properties style:vertical-align="middle" fo:padding="0.05in" fo:border="0.75pt solid #999999"/>
    </style:style>
    <style:style style:name="Table2" style:family="table">
      <style:table-properties style:width="6.5in" fo:margin-left="-0.0056in" fo:margin-top="0in" fo:margin-bottom="0in" table:align="left" style:writing-mode="lr-tb"/>
    </style:style>
    <style:style style:name="Table2.A" style:family="table-column">
      <style:table-column-properties style:column-width="0.625in"/>
    </style:style>
    <style:style style:name="Table2.B" style:family="table-column">
      <style:table-column-properties style:column-width="0.875in"/>
    </style:style>
    <style:style style:name="Table2.C" style:family="table-column">
      <style:table-column-properties style:column-width="1.9375in"/>
    </style:style>
    <style:style style:name="Table2.D" style:family="table-column">
      <style:table-column-properties style:column-width="3.0625in"/>
    </style:style>
    <style:style style:name="Table2.1" style:family="table-row">
      <style:table-row-properties fo:keep-together="always"/>
    </style:style>
    <style:style style:name="Table2.A1" style:family="table-cell">
      <style:table-cell-properties style:vertical-align="middle" fo:background-color="#e6e6e6" fo:padding="0.05in" fo:border="0.75pt solid #999999">
        <style:background-image/>
      </style:table-cell-properties>
    </style:style>
    <style:style style:name="Table2.A2" style:family="table-cell">
      <style:table-cell-properties fo:padding="0.05in" fo:border="0.75pt solid #999999"/>
    </style:style>
    <style:style style:name="Table2.B2" style:family="table-cell">
      <style:table-cell-properties fo:background-color="#ffffff" fo:padding="0.05in" fo:border="0.75pt solid #999999">
        <style:background-image/>
      </style:table-cell-properties>
    </style:style>
    <style:style style:name="Table2.C2" style:family="table-cell">
      <style:table-cell-properties fo:padding="0.05in" fo:border="0.75pt solid #999999"/>
    </style:style>
    <style:style style:name="Table2.D2" style:family="table-cell">
      <style:table-cell-properties fo:padding="0.05in" fo:border="0.75pt solid #999999"/>
    </style:style>
    <style:style style:name="P1" style:family="paragraph" style:parent-style-name="Standard">
      <style:paragraph-properties fo:text-align="center" style:justify-single-word="false" fo:break-before="page"/>
    </style:style>
    <style:style style:name="P2" style:family="paragraph" style:parent-style-name="Standard">
      <style:text-properties fo:font-weight="bold" style:font-weight-asian="bold"/>
    </style:style>
    <style:style style:name="P3" style:family="paragraph" style:parent-style-name="Standard">
      <style:paragraph-properties fo:text-align="center" style:justify-single-word="false"/>
    </style:style>
    <style:style style:name="P4" style:family="paragraph" style:parent-style-name="Standard">
      <style:text-properties fo:color="#333333" fo:background-color="#ffffff" style:font-name-complex="Arial1"/>
    </style:style>
    <style:style style:name="P5" style:family="paragraph" style:parent-style-name="Standard">
      <style:paragraph-properties fo:margin-top="0.1665in" fo:margin-bottom="0in" loext:contextual-spacing="false" fo:line-height="100%" fo:text-align="end" style:justify-single-word="false" fo:padding-left="0in" fo:padding-right="0in" fo:padding-top="0.0138in" fo:padding-bottom="0in" fo:border-left="none" fo:border-right="none" fo:border-top="4.51pt solid #000000" fo:border-bottom="none"/>
      <style:text-properties fo:font-size="20pt" fo:font-weight="bold" style:letter-kerning="true" style:font-name-asian="Times New Roman1" style:font-size-asian="20pt" style:font-weight-asian="bold" style:font-name-complex="Times New Roman1" style:font-size-complex="10pt"/>
    </style:style>
    <style:style style:name="P6" style:family="paragraph" style:parent-style-name="Standard">
      <style:paragraph-properties fo:margin-top="0.1665in" fo:margin-bottom="0in" loext:contextual-spacing="false" fo:line-height="100%" fo:text-align="center" style:justify-single-word="false"/>
      <style:text-properties fo:font-size="15pt" fo:font-weight="bold" style:letter-kerning="true" style:font-name-asian="Times New Roman1" style:font-size-asian="15pt" style:font-weight-asian="bold" style:font-name-complex="Times New Roman1" style:font-size-complex="10pt"/>
    </style:style>
    <style:style style:name="P7" style:family="paragraph" style:parent-style-name="Standard">
      <style:paragraph-properties fo:margin-top="0in" fo:margin-bottom="0.111in" loext:contextual-spacing="false" fo:line-height="108%" fo:text-align="start" style:justify-single-word="false"/>
      <style:text-properties fo:font-size="15pt" fo:font-weight="bold" style:font-size-asian="15pt" style:font-weight-asian="bold" style:font-size-complex="16pt"/>
    </style:style>
    <style:style style:name="P8" style:family="paragraph" style:parent-style-name="Standard">
      <style:paragraph-properties fo:margin-top="0in" fo:margin-bottom="0.111in" loext:contextual-spacing="false" fo:line-height="108%" fo:text-align="start" style:justify-single-word="false"/>
      <style:text-properties fo:font-weight="bold" style:font-weight-asian="bold"/>
    </style:style>
    <style:style style:name="P9" style:family="paragraph" style:parent-style-name="Standard">
      <style:paragraph-properties fo:margin-top="0in" fo:margin-bottom="0.111in" loext:contextual-spacing="false" fo:line-height="108%" fo:text-align="start" style:justify-single-word="false"/>
    </style:style>
    <style:style style:name="P10" style:family="paragraph" style:parent-style-name="Standard">
      <style:paragraph-properties fo:margin-top="0in" fo:margin-bottom="0.0835in" loext:contextual-spacing="false"/>
    </style:style>
    <style:style style:name="P11" style:family="paragraph" style:parent-style-name="Style13">
      <style:paragraph-properties fo:orphans="2" fo:widows="2"/>
    </style:style>
    <style:style style:name="P12" style:family="paragraph" style:parent-style-name="Table_20_Text">
      <style:paragraph-properties fo:keep-with-next="always"/>
      <style:text-properties style:font-name-complex="Arial1"/>
    </style:style>
    <style:style style:name="P13" style:family="paragraph" style:parent-style-name="Table_20_Text">
      <style:paragraph-properties fo:keep-with-next="always"/>
      <style:text-properties fo:font-weight="bold" style:font-weight-asian="bold" style:font-name-complex="Arial1" style:font-weight-complex="bold"/>
    </style:style>
    <style:style style:name="P14" style:family="paragraph" style:parent-style-name="Standard">
      <style:paragraph-properties fo:margin-top="0.1665in" fo:margin-bottom="0.5in" loext:contextual-spacing="false" fo:line-height="100%" fo:text-align="center" style:justify-single-word="false"/>
      <style:text-properties fo:font-size="25pt" fo:font-weight="bold" style:letter-kerning="true" style:font-name-asian="Times New Roman1" style:font-size-asian="25pt" style:font-weight-asian="bold" style:font-name-complex="Times New Roman1" style:font-size-complex="10pt"/>
    </style:style>
    <style:style style:name="P15" style:family="paragraph" style:parent-style-name="Table_20_Text">
      <style:paragraph-properties fo:keep-with-next="always"/>
    </style:style>
    <style:style style:name="P16" style:family="paragraph" style:parent-style-name="Table_20_Text">
      <style:paragraph-properties fo:keep-with-next="always"/>
      <style:text-properties style:font-name="Arial" fo:font-size="9pt" officeooo:rsid="001d3279" officeooo:paragraph-rsid="001d3279" style:font-name-asian="Times New Roman1" style:font-size-asian="9pt" style:font-name-complex="Arial1" style:font-size-complex="12pt"/>
    </style:style>
    <style:style style:name="P17" style:family="paragraph" style:parent-style-name="Contents_20_1">
      <style:paragraph-properties>
        <style:tab-stops>
          <style:tab-stop style:position="6.5in" style:type="right" style:leader-style="dotted" style:leader-text="."/>
        </style:tab-stops>
      </style:paragraph-properties>
    </style:style>
    <style:style style:name="P18" style:family="paragraph" style:parent-style-name="Contents_20_2">
      <style:paragraph-properties>
        <style:tab-stops>
          <style:tab-stop style:position="6.5in" style:type="right" style:leader-style="dotted" style:leader-text="."/>
        </style:tab-stops>
      </style:paragraph-properties>
    </style:style>
    <style:style style:name="P19" style:family="paragraph" style:parent-style-name="Contents_20_3">
      <style:paragraph-properties>
        <style:tab-stops>
          <style:tab-stop style:position="6.5in" style:type="right" style:leader-style="dotted" style:leader-text="."/>
        </style:tab-stops>
      </style:paragraph-properties>
    </style:style>
    <style:style style:name="P20" style:family="paragraph" style:parent-style-name="Contents_20_Heading">
      <style:paragraph-properties fo:break-before="page"/>
    </style:style>
    <style:style style:name="P21" style:family="paragraph" style:parent-style-name="Footer">
      <style:paragraph-properties fo:text-align="center" style:justify-single-word="false"/>
    </style:style>
    <style:style style:name="P22" style:family="paragraph" style:parent-style-name="Heading_20_1" style:list-style-name="WWNum1"/>
    <style:style style:name="P23" style:family="paragraph" style:parent-style-name="Heading_20_1" style:list-style-name="WWNum1">
      <style:paragraph-properties fo:break-before="page"/>
    </style:style>
    <style:style style:name="P24" style:family="paragraph" style:parent-style-name="Heading_20_2" style:list-style-name="WWNum1"/>
    <style:style style:name="P25" style:family="paragraph" style:parent-style-name="Heading_20_2" style:list-style-name="WWNum1">
      <style:text-properties fo:background-color="#ffffff"/>
    </style:style>
    <style:style style:name="P26" style:family="paragraph" style:parent-style-name="Heading_20_2" style:list-style-name="WWNum1">
      <style:text-properties fo:color="#000000" style:font-name="Arial" fo:font-size="13.5pt" fo:font-weight="bold" officeooo:rsid="001ebbd8" officeooo:paragraph-rsid="001ebbd8" style:font-name-asian="Calibri1" style:font-size-asian="13.5pt" style:font-weight-asian="bold" style:font-name-complex="Tahoma" style:font-size-complex="13.5pt"/>
    </style:style>
    <style:style style:name="P27" style:family="paragraph" style:parent-style-name="Heading_20_3" style:list-style-name="WWNum1">
      <style:paragraph-properties fo:margin-left="0.5626in" fo:margin-right="0in" fo:text-indent="-0.5626in" style:auto-text-indent="false"/>
    </style:style>
    <style:style style:name="P28" style:family="paragraph" style:parent-style-name="List_20_Paragraph" style:list-style-name="WWNum13"/>
    <style:style style:name="P29" style:family="paragraph" style:parent-style-name="List_20_Paragraph" style:list-style-name="WWNum14"/>
    <style:style style:name="P30" style:family="paragraph" style:parent-style-name="List_20_Paragraph" style:list-style-name="WWNum15"/>
    <style:style style:name="P31" style:family="paragraph" style:parent-style-name="List_20_Paragraph" style:list-style-name="WWNum16"/>
    <style:style style:name="P32" style:family="paragraph" style:parent-style-name="List_20_Paragraph" style:list-style-name="WWNum16">
      <style:text-properties fo:font-weight="bold" style:font-weight-asian="bold"/>
    </style:style>
    <style:style style:name="P33" style:family="paragraph" style:parent-style-name="List_20_Paragraph" style:list-style-name="WWNum24">
      <style:text-properties fo:font-weight="bold" style:font-weight-asian="bold"/>
    </style:style>
    <style:style style:name="P34" style:family="paragraph" style:parent-style-name="List_20_Paragraph" style:list-style-name="WWNum25">
      <style:text-properties fo:font-weight="bold" style:font-weight-asian="bold"/>
    </style:style>
    <style:style style:name="P35" style:family="paragraph" style:parent-style-name="List_20_Paragraph" style:list-style-name="WWNum17"/>
    <style:style style:name="P36" style:family="paragraph" style:parent-style-name="List_20_Paragraph" style:list-style-name="WWNum18"/>
    <style:style style:name="P37" style:family="paragraph" style:parent-style-name="List_20_Paragraph" style:list-style-name="WWNum19"/>
    <style:style style:name="P38" style:family="paragraph" style:parent-style-name="List_20_Paragraph" style:list-style-name="WWNum20"/>
    <style:style style:name="P39" style:family="paragraph" style:parent-style-name="List_20_Paragraph" style:list-style-name="WWNum21"/>
    <style:style style:name="P40" style:family="paragraph" style:parent-style-name="List_20_Paragraph" style:list-style-name="WWNum22"/>
    <style:style style:name="P41" style:family="paragraph" style:parent-style-name="List_20_Paragraph" style:list-style-name="WWNum26"/>
    <style:style style:name="P42" style:family="paragraph" style:parent-style-name="List_20_Paragraph" style:list-style-name="WWNum24">
      <style:paragraph-properties fo:break-before="page"/>
      <style:text-properties fo:font-weight="bold" style:font-weight-asian="bold"/>
    </style:style>
    <style:style style:name="P43" style:family="paragraph" style:parent-style-name="List_20_Paragraph" style:list-style-name="WWNum11">
      <style:paragraph-properties fo:margin-left="0.25in" fo:margin-right="0in" fo:margin-top="0.1665in" fo:margin-bottom="0in" loext:contextual-spacing="true" fo:text-align="start" style:justify-single-word="false" fo:text-indent="-0.25in" style:auto-text-indent="false"/>
      <style:text-properties officeooo:paragraph-rsid="001d3279"/>
    </style:style>
    <style:style style:name="P44" style:family="paragraph" style:parent-style-name="Standard">
      <style:text-properties fo:font-size="11pt" fo:font-weight="normal" style:font-size-asian="9.60000038146973pt" style:font-weight-asian="normal" style:font-size-complex="11pt" style:font-weight-complex="normal"/>
    </style:style>
    <style:style style:name="P45" style:family="paragraph" style:parent-style-name="Standard">
      <style:text-properties officeooo:paragraph-rsid="001ebbd8"/>
    </style:style>
    <style:style style:name="P46" style:family="paragraph" style:parent-style-name="Standard">
      <style:text-properties officeooo:paragraph-rsid="001ec134"/>
    </style:style>
    <style:style style:name="P47" style:family="paragraph" style:parent-style-name="Standard">
      <style:paragraph-properties fo:margin-top="0.0835in" fo:margin-bottom="0in" loext:contextual-spacing="false" fo:text-align="center" style:justify-single-word="false"/>
      <style:text-properties fo:font-size="8pt" officeooo:paragraph-rsid="001d3279" style:font-size-asian="8pt" style:font-name-complex="Arial1" style:font-size-complex="8pt"/>
    </style:style>
    <style:style style:name="P48" style:family="paragraph" style:parent-style-name="Standard" style:master-page-name="First_20_Page">
      <style:paragraph-properties style:page-number="auto"/>
      <style:text-properties style:font-name="Calibri"/>
    </style:style>
    <style:style style:name="P49" style:family="paragraph" style:parent-style-name="Standard">
      <style:paragraph-properties fo:margin-top="0.1665in" fo:margin-bottom="0in" loext:contextual-spacing="false" fo:line-height="100%" fo:text-align="center" style:justify-single-word="false"/>
      <style:text-properties fo:font-size="25pt" fo:font-weight="bold" style:letter-kerning="true" style:font-name-asian="Times New Roman1" style:font-size-asian="25pt" style:font-weight-asian="bold" style:font-name-complex="Times New Roman1" style:font-size-complex="10pt"/>
    </style:style>
    <style:style style:name="P50" style:family="paragraph" style:parent-style-name="Standard">
      <style:paragraph-properties fo:margin-top="0.1665in" fo:margin-bottom="0in" loext:contextual-spacing="false" fo:line-height="100%" fo:text-align="center" style:justify-single-word="false"/>
      <style:text-properties fo:font-size="25pt" fo:font-weight="bold" officeooo:paragraph-rsid="001d3279" style:letter-kerning="true" style:font-name-asian="Times New Roman1" style:font-size-asian="25pt" style:font-weight-asian="bold" style:font-name-complex="Times New Roman1" style:font-size-complex="10pt"/>
    </style:style>
    <style:style style:name="P51" style:family="paragraph" style:parent-style-name="Standard">
      <style:paragraph-properties fo:margin-top="0.1665in" fo:margin-bottom="0in" loext:contextual-spacing="false" fo:line-height="100%" fo:text-align="center" style:justify-single-word="false"/>
      <style:text-properties fo:font-size="15pt" fo:font-weight="bold" style:letter-kerning="true" style:font-name-asian="Times New Roman1" style:font-size-asian="15pt" style:font-weight-asian="bold" style:font-name-complex="Times New Roman1" style:font-size-complex="10pt"/>
    </style:style>
    <style:style style:name="P52" style:family="paragraph" style:parent-style-name="Standard">
      <style:paragraph-properties fo:margin-top="0.1665in" fo:margin-bottom="0in" loext:contextual-spacing="false" fo:line-height="100%" fo:text-align="center" style:justify-single-word="false"/>
      <style:text-properties style:font-name="Arial" fo:font-size="15pt" fo:font-weight="bold" officeooo:rsid="001d3279" officeooo:paragraph-rsid="001d3279" style:letter-kerning="true" style:font-name-asian="Times New Roman1" style:font-size-asian="15pt" style:font-weight-asian="bold" style:font-name-complex="Times New Roman1" style:font-size-complex="10pt"/>
    </style:style>
    <style:style style:name="P53" style:family="paragraph" style:parent-style-name="Standard">
      <style:paragraph-properties fo:margin-top="0.1665in" fo:margin-bottom="0.5in" loext:contextual-spacing="false" fo:line-height="100%" fo:text-align="center" style:justify-single-word="false"/>
    </style:style>
    <style:style style:name="P54" style:family="paragraph" style:parent-style-name="Standard">
      <style:paragraph-properties fo:margin-top="0.1665in" fo:margin-bottom="0.5in" loext:contextual-spacing="false" fo:line-height="100%" fo:text-align="center" style:justify-single-word="false"/>
      <style:text-properties fo:font-size="25pt" fo:font-weight="bold" style:letter-kerning="true" style:font-name-asian="Times New Roman1" style:font-size-asian="25pt" style:font-weight-asian="bold" style:font-name-complex="Times New Roman1" style:font-size-complex="10pt"/>
    </style:style>
    <style:style style:name="P55" style:family="paragraph" style:parent-style-name="Standard">
      <style:paragraph-properties fo:margin-top="0in" fo:margin-bottom="0.0835in" loext:contextual-spacing="false"/>
      <style:text-properties officeooo:paragraph-rsid="001d3279"/>
    </style:style>
    <style:style style:name="P56" style:family="paragraph" style:parent-style-name="Style13">
      <style:paragraph-properties fo:orphans="2" fo:widows="2"/>
    </style:style>
    <style:style style:name="T1" style:family="text">
      <style:text-properties fo:font-size="8pt" style:font-size-asian="8pt" style:font-size-complex="8pt"/>
    </style:style>
    <style:style style:name="T2" style:family="text">
      <style:text-properties fo:font-size="8pt" fo:font-weight="bold" style:font-size-asian="8pt" style:font-weight-asian="bold" style:font-size-complex="8pt" style:font-weight-complex="bold"/>
    </style:style>
    <style:style style:name="T3" style:family="text">
      <style:text-properties fo:font-weight="bold" style:font-weight-asian="bold"/>
    </style:style>
    <style:style style:name="T4" style:family="text">
      <style:text-properties style:font-name="Wingdings1" style:font-name-asian="Wingdings2" style:font-name-complex="Wingdings2"/>
    </style:style>
    <style:style style:name="T5" style:family="text">
      <style:text-properties fo:font-size="9pt" fo:language="de" fo:country="DE" style:font-size-asian="9pt" style:language-asian="de" style:country-asian="DE" style:font-size-complex="9pt"/>
    </style:style>
    <style:style style:name="T6" style:family="text">
      <style:text-properties fo:font-size="9pt" style:font-size-asian="9pt" style:font-size-complex="9pt"/>
    </style:style>
    <style:style style:name="T7" style:family="text">
      <style:text-properties officeooo:rsid="001d3279"/>
    </style:style>
    <style:style style:name="T8" style:family="text">
      <style:text-properties fo:font-size="15pt" fo:font-weight="bold" style:letter-kerning="true" style:font-name-asian="Times New Roman1" style:font-size-asian="15pt" style:font-weight-asian="bold" style:font-name-complex="Times New Roman1" style:font-size-complex="10pt"/>
    </style:style>
    <style:style style:name="T9" style:family="text">
      <style:text-properties fo:font-size="15pt" fo:font-weight="bold" officeooo:rsid="001d3279" style:letter-kerning="true" style:font-name-asian="Times New Roman1" style:font-size-asian="15pt" style:font-weight-asian="bold" style:font-name-complex="Times New Roman1" style:font-size-complex="10pt"/>
    </style:style>
    <style:style style:name="T10" style:family="text">
      <style:text-properties style:font-name="Arial" fo:font-size="15pt" fo:font-weight="bold" officeooo:rsid="001d3279" style:letter-kerning="true" style:font-name-asian="Times New Roman1" style:font-size-asian="15pt" style:font-weight-asian="bold" style:font-name-complex="Times New Roman1" style:font-size-complex="10pt"/>
    </style:style>
    <style:style style:name="T11" style:family="text">
      <style:text-properties style:font-name="Arial" fo:font-size="9pt" officeooo:rsid="001d3279" style:font-name-asian="Times New Roman1" style:font-size-asian="9pt" style:font-name-complex="Arial1" style:font-size-complex="12pt"/>
    </style:style>
    <style:style style:name="T12" style:family="text">
      <style:text-properties style:font-name-complex="Arial1"/>
    </style:style>
    <style:style style:name="T13" style:family="text">
      <style:text-properties officeooo:rsid="001ebbd8"/>
    </style:style>
    <style:style style:name="T14" style:family="text">
      <style:text-properties officeooo:rsid="001ec134"/>
    </style:style>
    <style:style style:name="T15" style:family="text">
      <style:text-properties officeooo:rsid="001f775b"/>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6457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4189in, 0in, 0.1917in, 0.239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8"/>
      <text:p text:style-name="P5"/>
      <text:p text:style-name="P14"/>
      <text:p text:style-name="P14">User Guide</text:p>
      <text:p text:style-name="P14">For</text:p>
      <text:p text:style-name="P49">WC External Variations</text:p>
      <text:p text:style-name="P49"/>
      <text:p text:style-name="P50">WordPress / <text:span text:style-name="T7">WooCommerce</text:span> Plugin</text:p>
      <text:p text:style-name="P6"/>
      <text:p text:style-name="P6"/>
      <text:p text:style-name="P6"/>
      <text:p text:style-name="P6"/>
      <text:p text:style-name="P6"/>
      <text:p text:style-name="P6"/>
      <text:p text:style-name="P6">Version 1.<text:span text:style-name="T7">0</text:span>.1<text:span text:style-name="T7">0</text:span></text:p>
      <text:p text:style-name="P52">Copyright © 2021 Impossible Dreams Network</text:p>
      <text:p text:style-name="P53"><text:span text:style-name="T10">11</text:span><text:span text:style-name="T8">/</text:span><text:span text:style-name="T9">25</text:span><text:span text:style-name="T8">/2021</text:span></text:p>
      <text:table-of-content text:style-name="Sect1" text:protected="true" text:name="Table of Contents1">
        <text:table-of-content-source text:outline-level="3" text:use-index-marks="false">
          <text:index-title-template text:style-name="Contents_20_Heading">Table of Contents</text:index-title-template>
          <text:table-of-content-entry-template text:outline-level="1" text:style-name="Contents_20_1">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index-title text:style-name="Sect1" text:name="Table of Contents1_Head">
            <text:p text:style-name="P20">Table of Contents</text:p>
          </text:index-title>
          <text:p text:style-name="P17"><text:a xlink:type="simple" xlink:href="#__RefHeading___Toc5548_3781387647" text:style-name="Index_20_Link" text:visited-style-name="Index_20_Link">1 Introduction<text:tab/>3</text:a></text:p>
          <text:p text:style-name="P18"><text:a xlink:type="simple" xlink:href="#__RefHeading___Toc5550_3781387647" text:style-name="Index_20_Link" text:visited-style-name="Index_20_Link">1.1 WordPress Plugin<text:tab/>3</text:a></text:p>
          <text:p text:style-name="P18"><text:a xlink:type="simple" xlink:href="#__RefHeading___Toc5552_3781387647" text:style-name="Index_20_Link" text:visited-style-name="Index_20_Link">1.2 WooCommerce Plugin<text:tab/>3</text:a></text:p>
          <text:p text:style-name="P17"><text:a xlink:type="simple" xlink:href="#__RefHeading___Toc5554_3781387647" text:style-name="Index_20_Link" text:visited-style-name="Index_20_Link">2 WC External Variations Plugin<text:tab/>3</text:a></text:p>
          <text:p text:style-name="P18"><text:a xlink:type="simple" xlink:href="#__RefHeading___Toc5556_3781387647" text:style-name="Index_20_Link" text:visited-style-name="Index_20_Link">2.1 Installation Instructions<text:tab/>4</text:a></text:p>
          <text:p text:style-name="P18"><text:a xlink:type="simple" xlink:href="#__RefHeading___Toc5558_3781387647" text:style-name="Index_20_Link" text:visited-style-name="Index_20_Link">2.2 Getting Started<text:tab/>4</text:a></text:p>
          <text:p text:style-name="P17"><text:a xlink:type="simple" xlink:href="#__RefHeading___Toc5560_3781387647" text:style-name="Index_20_Link" text:visited-style-name="Index_20_Link">3 WC External Variation Settings<text:tab/>5</text:a></text:p>
          <text:p text:style-name="P17"><text:a xlink:type="simple" xlink:href="#__RefHeading___Toc5562_3781387647" text:style-name="Index_20_Link" text:visited-style-name="Index_20_Link">4 Variable Product<text:tab/>6</text:a></text:p>
          <text:p text:style-name="P18"><text:a xlink:type="simple" xlink:href="#__RefHeading___Toc5564_3781387647" text:style-name="Index_20_Link" text:visited-style-name="Index_20_Link">4.1 Adding a Variable Product<text:tab/>6</text:a></text:p>
          <text:p text:style-name="P19"><text:a xlink:type="simple" xlink:href="#__RefHeading___Toc5566_3781387647" text:style-name="Index_20_Link" text:visited-style-name="Index_20_Link">4.1.1 Step 1: Set the Product Type<text:tab/>6</text:a></text:p>
          <text:p text:style-name="P19"><text:a xlink:type="simple" xlink:href="#__RefHeading___Toc5568_3781387647" text:style-name="Index_20_Link" text:visited-style-name="Index_20_Link">4.1.2 Step 2: Add Attributes to Use for Variations<text:tab/>7</text:a></text:p>
          <text:p text:style-name="P19"><text:a xlink:type="simple" xlink:href="#__RefHeading___Toc5570_3781387647" text:style-name="Index_20_Link" text:visited-style-name="Index_20_Link">4.1.3 Step 3: Add Variations<text:tab/>9</text:a></text:p>
          <text:p text:style-name="P17"><text:a xlink:type="simple" xlink:href="#__RefHeading___Toc5572_3781387647" text:style-name="Index_20_Link" text:visited-style-name="Index_20_Link">5 Bulk Editing<text:tab/>13</text:a></text:p>
          <text:p text:style-name="P17"><text:a xlink:type="simple" xlink:href="#__RefHeading___Toc5574_3781387647" text:style-name="Index_20_Link" text:visited-style-name="Index_20_Link">6 How to Use?<text:tab/>13</text:a></text:p>
          <text:p text:style-name="P17"><text:a xlink:type="simple" xlink:href="#__RefHeading___Toc5576_3781387647" text:style-name="Index_20_Link" text:visited-style-name="Index_20_Link">7 FAQ (Frequently Asked Questions)<text:tab/>16</text:a></text:p>
          <text:p text:style-name="P18"><text:a xlink:type="simple" xlink:href="#__RefHeading___Toc5578_3781387647" text:style-name="Index_20_Link" text:visited-style-name="Index_20_Link">7.1 Why “WC External Variations” plugin for WooCommerce?<text:tab/>16</text:a></text:p>
          <text:p text:style-name="P18"><text:a xlink:type="simple" xlink:href="#__RefHeading___Toc5580_3781387647" text:style-name="Index_20_Link" text:visited-style-name="Index_20_Link">7.2 How to use?<text:tab/>16</text:a></text:p>
          <text:p text:style-name="P18"><text:a xlink:type="simple" xlink:href="#__RefHeading___Toc5582_3781387647" text:style-name="Index_20_Link" text:visited-style-name="Index_20_Link">7.3 How do I change the settings of the "WC External Variations" plugin?<text:tab/>16</text:a></text:p>
          <text:p text:style-name="P18"><text:a xlink:type="simple" xlink:href="#__RefHeading___Toc5584_3781387647" text:style-name="Index_20_Link" text:visited-style-name="Index_20_Link">7.4 Is it suitable for any theme?<text:tab/>16</text:a></text:p>
          <text:p text:style-name="P18"><text:a xlink:type="simple" xlink:href="#__RefHeading___Toc5586_3781387647" text:style-name="Index_20_Link" text:visited-style-name="Index_20_Link">7.5 How do external links open in the same tab?<text:tab/>16</text:a></text:p>
          <text:p text:style-name="P18"><text:a xlink:type="simple" xlink:href="#__RefHeading___Toc1019_4034767757" text:style-name="Index_20_Link" text:visited-style-name="Index_20_Link">7.6 Advanced Use: Shortcodes.<text:tab/>17</text:a></text:p>
          <text:p text:style-name="P17"><text:a xlink:type="simple" xlink:href="#__RefHeading___Toc5588_3781387647" text:style-name="Index_20_Link" text:visited-style-name="Index_20_Link">8 Abbreviations<text:tab/>17</text:a></text:p>
          <text:p text:style-name="P17"><text:a xlink:type="simple" xlink:href="#__RefHeading___Toc5590_3781387647" text:style-name="Index_20_Link" text:visited-style-name="Index_20_Link">9 Revision History<text:tab/>17</text:a></text:p>
          <text:p text:style-name="P17"><text:a xlink:type="simple" xlink:href="#__RefHeading___Toc5592_3781387647" text:style-name="Index_20_Link" text:visited-style-name="Index_20_Link">10 References<text:tab/>17</text:a></text:p>
        </text:index-body>
      </text:table-of-content>
      <text:p text:style-name="P7"/>
      <text:list xml:id="list3004015555" text:style-name="WWNum1">
        <text:list-item>
          <text:h text:style-name="P23" text:outline-level="1"><text:bookmark-start text:name="__RefHeading___Toc5548_3781387647"/>Introduction<text:bookmark-end text:name="__RefHeading___Toc5548_3781387647"/><text:bookmark text:name="_Toc74352187"/><text:bookmark text:name="_Toc44800621"/></text:h>
        </text:list-item>
      </text:list>
      <text:p text:style-name="Standard">WordPress (WP, WordPress.org) is a free and open-source Content Management System (CMS). Features include a plugin architecture and a template system, referred to within WordPress as Themes. WordPress was originally created as a blog-publishing system but has evolved to support other web content types including more traditional mailing lists and forums, media galleries, membership sites, learning management systems (LMS) and online stores. WordPress is used by 41.4% of the top 10 million websites as of May 2021. WordPress is one of the most popular content management system solutions in use.</text:p>
      <text:list xml:id="list215735700959640" text:continue-numbering="true" text:style-name="WWNum1">
        <text:list-item>
          <text:list>
            <text:list-item>
              <text:h text:style-name="P24" text:outline-level="2"><text:bookmark-start text:name="__RefHeading___Toc5550_3781387647"/><text:bookmark-start text:name="_Toc74352188"/>WordPress Plugin<text:bookmark-end text:name="__RefHeading___Toc5550_3781387647"/><text:bookmark-end text:name="_Toc74352188"/></text:h>
            </text:list-item>
          </text:list>
        </text:list-item>
      </text:list>
      <text:p text:style-name="Standard">A WordPress <text:a xlink:type="simple" xlink:href="https://en.wikipedia.org/wiki/Plugin_(computing)" office:target-frame-name="Plugin (computing)" xlink:show="replace" text:style-name="Standard" text:visited-style-name="Standard">plugin</text:a> architecture allows users to extend the features and functionality of a website or blog. It is essentially a bit of code that “plugs in” to your self-hosted WordPress site. In human terms, that means a WordPress plugin is something that adds new functionality to your WordPress site or extends existing functionality on your site.</text:p>
      <text:p text:style-name="Standard">Plugins can make everything from small tweaks to massive changes to your site. For example, some plugins can even turn your WordPress site into a <text:a xlink:type="simple" xlink:href="https://kinsta.com/blog/woocommerce-tutorial/" text:style-name="Standard" text:visited-style-name="Standard">fully functioning eCommerce store</text:a>, social network, or forum or one can install <text:a xlink:type="simple" xlink:href="https://kinsta.com/blog/wordpress-performance-plugins/" text:style-name="Standard" text:visited-style-name="Standard">plugins to improve your site’s performance</text:a> or <text:a xlink:type="simple" xlink:href="https://kinsta.com/blog/best-seo-plugins-for-wordpress/" text:style-name="Standard" text:visited-style-name="Standard">help it rank better in search engines</text:a> like Google.</text:p>
      <text:list xml:id="list215737338951660" text:continue-numbering="true" text:style-name="WWNum1">
        <text:list-item>
          <text:list>
            <text:list-item>
              <text:h text:style-name="P24" text:outline-level="2"><text:bookmark-start text:name="__RefHeading___Toc5552_3781387647"/><text:bookmark-start text:name="_Toc74352189"/>WooCommerce Plugin<text:bookmark-end text:name="__RefHeading___Toc5552_3781387647"/><text:bookmark-end text:name="_Toc74352189"/></text:h>
            </text:list-item>
          </text:list>
        </text:list-item>
      </text:list>
      <text:p text:style-name="Standard">WooCommerce is the world’s most popular open-source eCommerce solution. WooCommerce is a free WordPress plugin that adds e-commerce functionality to your WordPress website so you can have an online store. With just a few clicks, your WordPress website turns into a fully-functional e-commerce website.</text:p>
      <text:list xml:id="list215737367988245" text:continue-numbering="true" text:style-name="WWNum1">
        <text:list-item>
          <text:h text:style-name="P22" text:outline-level="1"><text:bookmark-start text:name="__RefHeading___Toc5554_3781387647"/><text:bookmark-start text:name="_Toc74352190"/>WC External Variations Plugin<text:bookmark-end text:name="__RefHeading___Toc5554_3781387647"/><text:bookmark-end text:name="_Toc74352190"/></text:h>
        </text:list-item>
      </text:list>
      <text:p text:style-name="Standard">A WordPress plugin that adds basic support for external products to WooCommerce variations / variable products. This plugin also allows you to define an external URL on any variation and will then open that link when the user clicks on the “Add to Cart” button. This is a main feature of this plugin. The basic information of this plugin is shown below:</text:p>
      <text:p text:style-name="P3"><text:soft-page-break/><draw:frame draw:style-name="fr2" draw:name="Picture 1" text:anchor-type="as-char" svg:width="3.1563in" svg:height="3.6043in" draw:z-index="0"><draw:image xlink:href="Pictures/100000000000012F0000015A8F5159CF29C64006.png" xlink:type="simple" xlink:show="embed" xlink:actuate="onLoad" loext:mime-type="image/png"/></draw:frame></text:p>
      <text:list xml:id="list215737541396153" text:continue-numbering="true" text:style-name="WWNum1">
        <text:list-item>
          <text:list>
            <text:list-item>
              <text:h text:style-name="P24" text:outline-level="2"><text:bookmark-start text:name="__RefHeading___Toc5556_3781387647"/><text:bookmark-start text:name="_Toc74352191"/>Installation Instructions<text:bookmark-end text:name="__RefHeading___Toc5556_3781387647"/><text:bookmark-end text:name="_Toc74352191"/></text:h>
            </text:list-item>
          </text:list>
        </text:list-item>
      </text:list>
      <text:p text:style-name="Standard">To install the “WC External Variations” plugin follow the below steps:</text:p>
      <text:list xml:id="list3270553205" text:style-name="WWNum13">
        <text:list-item>
          <text:p text:style-name="P28">Make sure you are running WooCommerce v4.0 or higher.</text:p>
        </text:list-item>
        <text:list-item>
          <text:p text:style-name="P28">In the left admin panel of WordPress, click Plugins &gt; Add New.</text:p>
        </text:list-item>
        <text:list-item>
          <text:p text:style-name="P28">Search for “WC External Variations by Impossible Dreams Network” and click “Install”. When the installation is completed.</text:p>
        </text:list-item>
        <text:list-item>
          <text:p text:style-name="P28">“Activate Plugin” through the plugin’s menu in the WordPress.</text:p>
        </text:list-item>
        <text:list-item>
          <text:p text:style-name="P28">You will see a new plugin, ready to work in the admin menu.</text:p>
        </text:list-item>
      </text:list>
      <text:p text:style-name="Standard">We are now ready to use the “WC External Variations” plugin, but we have to perform the pre-requisite steps to finally use this plugin features.</text:p>
      <text:list xml:id="list215735881485832" text:continue-list="list215737541396153" text:style-name="WWNum1">
        <text:list-item>
          <text:list>
            <text:list-item>
              <text:h text:style-name="P24" text:outline-level="2"><text:bookmark-start text:name="__RefHeading___Toc5558_3781387647"/><text:bookmark-start text:name="_Toc74352192"/>Getting Started<text:bookmark-end text:name="__RefHeading___Toc5558_3781387647"/><text:bookmark-end text:name="_Toc74352192"/></text:h>
            </text:list-item>
          </text:list>
        </text:list-item>
      </text:list>
      <text:p text:style-name="Standard">What we need to know before using the basic features of this plugin?</text:p>
      <text:list xml:id="list2534981723" text:style-name="WWNum14">
        <text:list-item>
          <text:p text:style-name="P29">“WC External Variations” Plugin Settings</text:p>
        </text:list-item>
        <text:list-item>
          <text:p text:style-name="P29">How to Add a Variable Product?</text:p>
          <text:list>
            <text:list-item>
              <text:p text:style-name="P29">Step 1: Set the Product Type</text:p>
            </text:list-item>
            <text:list-item>
              <text:p text:style-name="P29">Step 2: Add Attributes to Use for Variations</text:p>
            </text:list-item>
            <text:list-item>
              <text:p text:style-name="P29">Step 3: Add Variations</text:p>
            </text:list-item>
            <text:list-item>
              <text:p text:style-name="P29">Editing Multiple Variations</text:p>
            </text:list-item>
            <text:list-item>
              <text:p text:style-name="P29"><text:soft-page-break/>Setting Defaults</text:p>
            </text:list-item>
            <text:list-item>
              <text:p text:style-name="P29">Adding Variation Data</text:p>
            </text:list-item>
            <text:list-item>
              <text:p text:style-name="P29">Add an Image to the Variation</text:p>
            </text:list-item>
          </text:list>
        </text:list-item>
        <text:list-item>
          <text:p text:style-name="P29">Bulk Editing</text:p>
        </text:list-item>
      </text:list>
      <text:list xml:id="list215736548832473" text:continue-list="list215735881485832" text:style-name="WWNum1">
        <text:list-item>
          <text:h text:style-name="P22" text:outline-level="1"><text:bookmark-start text:name="__RefHeading___Toc5560_3781387647"/><text:bookmark-start text:name="_Toc74352193"/>WC External Variation Settings<text:bookmark-end text:name="__RefHeading___Toc5560_3781387647"/><text:bookmark-end text:name="_Toc74352193"/></text:h>
        </text:list-item>
      </text:list>
      <text:p text:style-name="Standard">To use the “WC External Variations” plugin properly, it’s necessary to do the basic settings. In the settings tab, you are able to customize this plugin functions/features.</text:p>
      <text:list xml:id="list1248661338" text:style-name="WWNum15">
        <text:list-item>
          <text:p text:style-name="P30">In the left admin panel of WordPress, click <text:span text:style-name="T3">WooCommerce &gt; Settings</text:span>.</text:p>
        </text:list-item>
        <text:list-item>
          <text:p text:style-name="P30">Select the “<text:span text:style-name="T3">Products</text:span>” tab from the available tabs list. The “Products” General setting displays.</text:p>
        </text:list-item>
        <text:list-item>
          <text:p text:style-name="P30">Select the “<text:span text:style-name="T3">External Variations</text:span>” link from the top menu available right under the tabs list. The “External Variations” plugin setting displays.</text:p>
        </text:list-item>
        <text:list-item>
          <text:p text:style-name="P30">Click “<text:span text:style-name="T3">Save changes</text:span>”.</text:p>
        </text:list-item>
      </text:list>
      <text:p text:style-name="Standard">The details are shown in the below screenshot:</text:p>
      <text:p text:style-name="P3"><draw:frame draw:style-name="fr2" draw:name="Picture 15" text:anchor-type="as-char" svg:width="6.5in" svg:height="3.9752in" draw:z-index="1"><draw:image xlink:href="Pictures/10000000000003A40000023AB03A27ACBD9155FD.png" xlink:type="simple" xlink:show="embed" xlink:actuate="onLoad" loext:mime-type="image/png"/></draw:frame></text:p>
      <text:p text:style-name="Standard">The “WC External Variations” plugin offers following settings to the user:</text:p>
      <text:list xml:id="list1998086134" text:style-name="WWNum16">
        <text:list-item>
          <text:p text:style-name="P32">Open links in</text:p>
        </text:list-item>
      </text:list>
      <text:p text:style-name="List_20_Paragraph"><text:soft-page-break/>Configures whether external links open in new or existing window. The user has 2 possible options and can select one at a time. The options are:</text:p>
      <text:list xml:id="list215736436777580" text:continue-numbering="true" text:style-name="WWNum16">
        <text:list-item>
          <text:list>
            <text:list-item>
              <text:p text:style-name="P31">New window/tab (Default option)</text:p>
            </text:list-item>
            <text:list-item>
              <text:p text:style-name="P31">Same window/tab </text:p>
            </text:list-item>
          </text:list>
        </text:list-item>
        <text:list-item>
          <text:p text:style-name="P32">Open links when</text:p>
        </text:list-item>
      </text:list>
      <text:p text:style-name="List_20_Paragraph">Configures what action triggers the opening of external links. The user has 2 possible options and can select one at a time. The options are:</text:p>
      <text:list xml:id="list2671365121" text:style-name="WWNum17">
        <text:list-item>
          <text:p text:style-name="P35">The “Add to Cart” button is selected (Default option)</text:p>
        </text:list-item>
        <text:list-item>
          <text:p text:style-name="P35">When the variation is selected</text:p>
        </text:list-item>
      </text:list>
      <text:list xml:id="list215736910782045" text:continue-list="list215736436777580" text:style-name="WWNum16">
        <text:list-item>
          <text:p text:style-name="P32">Text to the “Add to Cart” button</text:p>
        </text:list-item>
      </text:list>
      <text:p text:style-name="List_20_Paragraph">Configures custom text for the “Add to Cart” button, leave empty not to override. The user needs to provide a text for the “Add to Cart” button.</text:p>
      <text:list xml:id="list215737378963307" text:continue-list="list215736548832473" text:style-name="WWNum1">
        <text:list-item>
          <text:h text:style-name="P22" text:outline-level="1"><text:bookmark-start text:name="__RefHeading___Toc5562_3781387647"/><text:bookmark-start text:name="_Toc74352194"/>Variable Product<text:bookmark-end text:name="__RefHeading___Toc5562_3781387647"/><text:bookmark-end text:name="_Toc74352194"/></text:h>
        </text:list-item>
      </text:list>
      <text:p text:style-name="Standard">Variable products are a product type in WooCommerce that lets you offer a set of variations on a product, with control over prices, stock, image and more for each variation and external URL. They can be used to define options for a product like a T-shirt, where you can offer a large, medium and small and in different colors and prices. The “WC External Variations” plugin allows you to define an external URL on any variation and will then open that link when the user clicks on the “Add to Cart” button.</text:p>
      <text:list xml:id="list215736682994805" text:continue-numbering="true" text:style-name="WWNum1">
        <text:list-item>
          <text:list>
            <text:list-item>
              <text:h text:style-name="P24" text:outline-level="2"><text:bookmark-start text:name="__RefHeading___Toc5564_3781387647"/><text:bookmark-start text:name="_Toc74352195"/>Adding a Variable Product<text:bookmark-end text:name="__RefHeading___Toc5564_3781387647"/><text:bookmark-end text:name="_Toc74352195"/></text:h>
            </text:list-item>
          </text:list>
        </text:list-item>
      </text:list>
      <text:p text:style-name="Standard">The user needs to perform the following three steps to add a variable product:</text:p>
      <text:list xml:id="list215737162068061" text:continue-numbering="true" text:style-name="WWNum1">
        <text:list-item>
          <text:list>
            <text:list-item>
              <text:list>
                <text:list-item>
                  <text:h text:style-name="P27" text:outline-level="3"><text:bookmark-start text:name="__RefHeading___Toc5566_3781387647"/><text:bookmark-start text:name="_Toc74352196"/>Step 1: Set the Product Type<text:bookmark-end text:name="__RefHeading___Toc5566_3781387647"/><text:bookmark-end text:name="_Toc74352196"/></text:h>
                </text:list-item>
              </text:list>
            </text:list-item>
          </text:list>
        </text:list-item>
      </text:list>
      <text:p text:style-name="Standard">To add a variable product, create a new product or edit an existing one.</text:p>
      <text:list xml:id="list196398293" text:style-name="WWNum18">
        <text:list-item>
          <text:p text:style-name="P36">Go to: <text:span text:style-name="T3">WooCommerce &gt; Products</text:span>.</text:p>
        </text:list-item>
        <text:list-item>
          <text:p text:style-name="P36">Select the <text:span text:style-name="T3">Add Product</text:span> button or <text:span text:style-name="T3">Edit</text:span> an existing product. The Product Data displays.</text:p>
        </text:list-item>
        <text:list-item>
          <text:p text:style-name="P36">Select <text:span text:style-name="T3">Variable product</text:span> from the <text:span text:style-name="T3">Product Data</text:span> dropdown.</text:p>
        </text:list-item>
      </text:list>
      <text:p text:style-name="P3"><text:soft-page-break/><draw:frame draw:style-name="fr2" draw:name="Picture 17" text:anchor-type="as-char" svg:width="6.5in" svg:height="4.1598in" draw:z-index="2"><draw:image xlink:href="Pictures/10000000000003B6000002604A92702F3979D9F2.png" xlink:type="simple" xlink:show="embed" xlink:actuate="onLoad" loext:mime-type="image/png"/><svg:desc>https://docs.woocommerce.com/wp-content/uploads/2021/03/Creating-a-variable-product-in-WooCommerce.png?w=950</svg:desc></draw:frame></text:p>
      <text:list xml:id="list215735737511125" text:continue-list="list215737162068061" text:style-name="WWNum1">
        <text:list-item>
          <text:list>
            <text:list-item>
              <text:list>
                <text:list-item>
                  <text:h text:style-name="P27" text:outline-level="3"><text:bookmark-start text:name="__RefHeading___Toc5568_3781387647"/><text:bookmark-start text:name="_Toc74352197"/>Step 2: Add Attributes to Use for Variations<text:bookmark-end text:name="__RefHeading___Toc5568_3781387647"/><text:bookmark-end text:name="_Toc74352197"/></text:h>
                </text:list-item>
              </text:list>
            </text:list-item>
          </text:list>
        </text:list-item>
      </text:list>
      <text:p text:style-name="Standard">In the <text:span text:style-name="T3">Attributes</text:span> section, add attributes before creating variations — use global attributes that are site-wide or define custom ones specific to a product.</text:p>
      <text:p text:style-name="P2">Global Attributes</text:p>
      <text:p text:style-name="Standard">To use a global attribute:</text:p>
      <text:list xml:id="list2913680460" text:style-name="WWNum19">
        <text:list-item>
          <text:p text:style-name="P37">Create global attributes.</text:p>
        </text:list-item>
        <text:list-item>
          <text:p text:style-name="P37">Select one from the dropdown and click <text:span text:style-name="T3">Add</text:span>.</text:p>
        </text:list-item>
        <text:list-item>
          <text:p text:style-name="P37">Choose <text:span text:style-name="T3">Select all</text:span> to add all attributes to the variable product (if applicable).</text:p>
        </text:list-item>
        <text:list-item>
          <text:p text:style-name="P37">Enable the <text:span text:style-name="T3">Used for variations</text:span> checkbox to tell WooCommerce it’s for your variations.</text:p>
        </text:list-item>
        <text:list-item>
          <text:p text:style-name="P37">Click <text:span text:style-name="T3">Save attributes</text:span>.</text:p>
        </text:list-item>
      </text:list>
      <text:p text:style-name="P3"><text:soft-page-break/><draw:frame draw:style-name="fr2" draw:name="Picture 18" text:anchor-type="as-char" svg:width="6.5in" svg:height="1.9638in" draw:z-index="3"><draw:image xlink:href="Pictures/10000000000003B60000011F0CCAE91C3FD4F01B.png" xlink:type="simple" xlink:show="embed" xlink:actuate="onLoad" loext:mime-type="image/png"/><svg:desc>https://docs.woocommerce.com/wp-content/uploads/2020/03/global_attribute.png?w=950</svg:desc></draw:frame></text:p>
      <text:p text:style-name="P4">Adding a global attribute:</text:p>
      <text:p text:style-name="P3"><draw:frame draw:style-name="fr2" draw:name="Picture 19" text:anchor-type="as-char" svg:width="6.5in" svg:height="1.9638in" draw:z-index="4"><draw:image xlink:href="Pictures/10000000000003B60000011F07D4C1D8E8E80B56.png" xlink:type="simple" xlink:show="embed" xlink:actuate="onLoad" loext:mime-type="image/png"/><svg:desc>https://docs.woocommerce.com/wp-content/uploads/2020/03/global_attribute_2.png?w=950</svg:desc></draw:frame></text:p>
      <text:p text:style-name="P2">Custom Attributes</text:p>
      <text:p text:style-name="Standard">To add a new attribute specific to this product:</text:p>
      <text:list xml:id="list808847113" text:style-name="WWNum20">
        <text:list-item>
          <text:p text:style-name="P38">Select <text:span text:style-name="T3">Custom product attribute</text:span> and click <text:span text:style-name="T3">Add</text:span>.</text:p>
        </text:list-item>
        <text:list-item>
          <text:p text:style-name="P38">Name the attribute (e.g., Size).</text:p>
        </text:list-item>
        <text:list-item>
          <text:p text:style-name="P38">Set values separated by a vertical pipe, | (e.g., Small | Medium | Large).</text:p>
        </text:list-item>
        <text:list-item>
          <text:p text:style-name="P38">Enable the <text:span text:style-name="T3">Used for variations checkbox</text:span>.</text:p>
        </text:list-item>
        <text:list-item>
          <text:p text:style-name="P38">Click <text:span text:style-name="T3">Save attributes</text:span>.</text:p>
        </text:list-item>
      </text:list>
      <text:p text:style-name="Standard"><draw:frame draw:style-name="fr2" draw:name="Picture 20" text:anchor-type="as-char" svg:width="6.5in" svg:height="1.9571in" draw:z-index="5"><draw:image xlink:href="Pictures/10000000000003B60000011E1493969D28B446AF.png" xlink:type="simple" xlink:show="embed" xlink:actuate="onLoad" loext:mime-type="image/png"/><svg:desc>https://docs.woocommerce.com/wp-content/uploads/2020/03/custom_attribute.png?w=950</svg:desc></draw:frame></text:p>
      <text:p text:style-name="P4"><text:soft-page-break/>Adding a custom attribute and values:</text:p>
      <text:p text:style-name="P3"><draw:frame draw:style-name="fr2" draw:name="Picture 21" text:anchor-type="as-char" svg:width="6.5in" svg:height="2.0457in" draw:z-index="6"><draw:image xlink:href="Pictures/10000000000003B60000012BAC0A50892DFB505E.png" xlink:type="simple" xlink:show="embed" xlink:actuate="onLoad" loext:mime-type="image/png"/><svg:desc>https://docs.woocommerce.com/wp-content/uploads/2020/03/custom_attribute_2.png?w=950</svg:desc></draw:frame></text:p>
      <text:list xml:id="list215737248730631" text:continue-list="list215735737511125" text:style-name="WWNum1">
        <text:list-item>
          <text:list>
            <text:list-item>
              <text:list>
                <text:list-item>
                  <text:h text:style-name="P27" text:outline-level="3"><text:bookmark-start text:name="__RefHeading___Toc5570_3781387647"/><text:bookmark-start text:name="_Toc74352198"/>Step 3: Add Variations<text:bookmark-end text:name="__RefHeading___Toc5570_3781387647"/><text:bookmark-end text:name="_Toc74352198"/></text:h>
                </text:list-item>
              </text:list>
            </text:list-item>
          </text:list>
        </text:list-item>
      </text:list>
      <text:p text:style-name="Standard">To add a variation, go to the Variations section in the Product Data Meta box.</text:p>
      <text:p text:style-name="P2">Manually Add a Variation</text:p>
      <text:list xml:id="list293406971" text:style-name="WWNum21">
        <text:list-item>
          <text:p text:style-name="P39">Select <text:span text:style-name="T3">Add variation</text:span> from the dropdown menu, and select Go.</text:p>
        </text:list-item>
      </text:list>
      <text:p text:style-name="List_20_Paragraph"><draw:frame draw:style-name="fr2" draw:name="Picture 22" text:anchor-type="as-char" svg:width="6.5in" svg:height="1.9543in" draw:z-index="7"><draw:image xlink:href="Pictures/1000020100000598000001AE68E565A2E3FCD9E2.png" xlink:type="simple" xlink:show="embed" xlink:actuate="onLoad" loext:mime-type="image/png"/><svg:desc>https://docs.woocommerce.com/wp-content/uploads/2020/03/add_variation.png</svg:desc></draw:frame></text:p>
      <text:list xml:id="list215737184738156" text:continue-numbering="true" text:style-name="WWNum21">
        <text:list-item>
          <text:p text:style-name="P39">Select attributes for your variation. To change additional data, click the triangle icon to expand the variation.</text:p>
        </text:list-item>
      </text:list>
      <text:p text:style-name="List_20_Paragraph"><draw:frame draw:style-name="fr2" draw:name="Picture 23" text:anchor-type="as-char" svg:width="6.5in" svg:height="1.9555in" draw:z-index="8"><draw:image xlink:href="Pictures/1000020100000597000001AE8E19EB2F8DEF7F77.png" xlink:type="simple" xlink:show="embed" xlink:actuate="onLoad" loext:mime-type="image/png"/><svg:desc>https://docs.woocommerce.com/wp-content/uploads/2020/03/add_variation_2.png</svg:desc></draw:frame></text:p>
      <text:list xml:id="list215735971905946" text:continue-numbering="true" text:style-name="WWNum21">
        <text:list-item>
          <text:p text:style-name="P39">Edit any available data. The only required field is <text:span text:style-name="T3">Regular Price</text:span>.</text:p>
        </text:list-item>
        <text:list-item>
          <text:p text:style-name="P39">Click <text:span text:style-name="T3">Save changes</text:span>.</text:p>
        </text:list-item>
      </text:list>
      <text:p text:style-name="P2"><text:soft-page-break/>Creating All Possible Variations</text:p>
      <text:p text:style-name="Standard">Select <text:span text:style-name="T3">Create variations from all attributes</text:span> to have WooCommerce create every possible combination of variations and click <text:span text:style-name="T3">Go</text:span>:</text:p>
      <text:p text:style-name="Standard"><draw:frame draw:style-name="fr2" draw:name="Picture 24" text:anchor-type="as-char" svg:width="6.5in" svg:height="1.9571in" draw:z-index="9"><draw:image xlink:href="Pictures/10000000000003B60000011E7B216696B6E2D113.png" xlink:type="simple" xlink:show="embed" xlink:actuate="onLoad" loext:mime-type="image/png"/><svg:desc>https://docs.woocommerce.com/wp-content/uploads/2020/03/create_all_variations-1.png?w=950</svg:desc></draw:frame></text:p>
      <text:p text:style-name="Standard">It will create a new variation for each and every possible combination of variation attributes (max 50 per run). If you have more possible combinations you can run it again.</text:p>
      <text:p text:style-name="Standard">If you have two attributes – color (with values blue and green) and size (with values large and small) it creates the following variations:</text:p>
      <text:list xml:id="list2853147125" text:style-name="WWNum22">
        <text:list-item>
          <text:p text:style-name="P40">Large Blue</text:p>
        </text:list-item>
        <text:list-item>
          <text:p text:style-name="P40">Large Green</text:p>
        </text:list-item>
        <text:list-item>
          <text:p text:style-name="P40">Small Blue</text:p>
        </text:list-item>
        <text:list-item>
          <text:p text:style-name="P40">Small Green</text:p>
        </text:list-item>
      </text:list>
      <text:p text:style-name="Standard">The user can also have the following customization options available for the variable products:</text:p>
      <text:list xml:id="list3787389493" text:style-name="WWNum24">
        <text:list-item>
          <text:p text:style-name="P33">Editing Many Variations</text:p>
        </text:list-item>
      </text:list>
      <text:p text:style-name="List_20_Paragraph">If you have more than 15 variations, use the buttons to navigate forward and backward through the list. Each time you navigate to a new set of variations, the previous set is saved. This ensures that all data is saved.</text:p>
      <text:p text:style-name="List_20_Paragraph"><draw:frame draw:style-name="fr2" draw:name="Picture 25" text:anchor-type="as-char" svg:width="6.5in" svg:height="1.4917in" draw:z-index="10"><draw:image xlink:href="Pictures/10000201000003B6000000DAA0950AD60D3DC6AD.png" xlink:type="simple" xlink:show="embed" xlink:actuate="onLoad" loext:mime-type="image/png"/><svg:desc>https://docs.woocommerce.com/wp-content/uploads/2020/03/variations_15.png?w=950</svg:desc></draw:frame></text:p>
      <text:p text:style-name="P8"/>
      <text:list xml:id="list215737676375367" text:continue-numbering="true" text:style-name="WWNum24">
        <text:list-item>
          <text:p text:style-name="P42">Setting Defaults</text:p>
        </text:list-item>
      </text:list>
      <text:p text:style-name="List_20_Paragraph">Set defaults you prefer on variations. In the example, no default form values were set, so users can pick any color and size right away from the product page.</text:p>
      <text:p text:style-name="List_20_Paragraph"><draw:frame draw:style-name="fr2" draw:name="Picture 26" text:anchor-type="as-char" svg:width="6.5in" svg:height="0.9374in" draw:z-index="11"><draw:image xlink:href="Pictures/10000000000003B6000000895E531471AC8A864B.png" xlink:type="simple" xlink:show="embed" xlink:actuate="onLoad" loext:mime-type="image/png"/><svg:desc>https://docs.woocommerce.com/wp-content/uploads/2020/03/default_variations.png?w=950</svg:desc></draw:frame></text:p>
      <text:p text:style-name="List_20_Paragraph"/>
      <text:p text:style-name="List_20_Paragraph">If you want a certain variation already selected when a user visits the product page, choose the default form values. This also enables the Add to Cart button to appear automatically on variable product pages.</text:p>
      <text:p text:style-name="List_20_Paragraph">You can only set defaults after at least one variation has been created.</text:p>
      <text:p text:style-name="P8"/>
      <text:list xml:id="list215737222000258" text:continue-numbering="true" text:style-name="WWNum24">
        <text:list-item>
          <text:p text:style-name="P42">Adding Variation Data</text:p>
        </text:list-item>
      </text:list>
      <text:p text:style-name="List_20_Paragraph">Each variation can have the following properties.</text:p>
      <text:p text:style-name="List_20_Paragraph"><draw:frame draw:style-name="fr2" draw:name="Picture 2" text:anchor-type="as-char" svg:width="6.4898in" svg:height="6.302in" draw:z-index="12"><draw:image xlink:href="Pictures/100000000000036A000003504E5C5BE9EE8920F1.png" xlink:type="simple" xlink:show="embed" xlink:actuate="onLoad" loext:mime-type="image/png"/></draw:frame></text:p>
      <text:p text:style-name="List_20_Paragraph"/>
      <text:p text:style-name="List_20_Paragraph">The red highlighted section shows the main properties which are related to this plugin to provide “External URL” features which can be defined on any variation. The external URL then open that link when the user clicks on the “Add to Cart” button.</text:p>
      <text:p text:style-name="List_20_Paragraph">In addition to the external URL field, a second field called “External SKU” is provided for each variation. The user can set this field and then use the provided “shortcode” to display it. The purpose is to track the external SKU separately from the internal one.</text:p>
      <text:p text:style-name="List_20_Paragraph"><text:soft-page-break/></text:p>
      <text:p text:style-name="List_20_Paragraph">There is now ability to specify the ‘Add to Cart’ button text in a specific variation. If the global setting is set, the variation-specific field will override it.</text:p>
      <text:list xml:id="list215737573481532" text:continue-list="list215737248730631" text:style-name="WWNum1">
        <text:list-item>
          <text:h text:style-name="P22" text:outline-level="1"><text:bookmark-start text:name="__RefHeading___Toc5572_3781387647"/><text:bookmark-start text:name="_Toc74352199"/>Bulk Editing<text:bookmark-end text:name="__RefHeading___Toc5572_3781387647"/><text:bookmark-end text:name="_Toc74352199"/></text:h>
        </text:list-item>
      </text:list>
      <text:p text:style-name="Standard">You can bulk-edit variations by selecting the specific piece of data you want from the dropdown. In this example, I want to edit prices for all variations:</text:p>
      <text:p text:style-name="Standard"><draw:frame draw:style-name="fr2" draw:name="Picture 28" text:anchor-type="as-char" svg:width="6.5in" svg:height="1.2181in" draw:z-index="13"><draw:image xlink:href="Pictures/10000000000003B6000000B246870D9426DEB4F5.png" xlink:type="simple" xlink:show="embed" xlink:actuate="onLoad" loext:mime-type="image/png"/><svg:desc>https://docs.woocommerce.com/wp-content/uploads/2020/03/bulkedit_2.png?w=950</svg:desc></draw:frame></text:p>
      <text:list xml:id="list215737809664779" text:continue-numbering="true" text:style-name="WWNum1">
        <text:list-item>
          <text:h text:style-name="P22" text:outline-level="1"><text:bookmark-start text:name="__RefHeading___Toc5574_3781387647"/><text:bookmark-start text:name="_Toc74352200"/>How to Use?<text:bookmark-end text:name="__RefHeading___Toc5574_3781387647"/><text:bookmark-end text:name="_Toc74352200"/></text:h>
        </text:list-item>
      </text:list>
      <text:p text:style-name="Standard">The WooCommerce variable product type lets you offer different options on a product like price, stock, image and related variations like color and size etc. Let’s take an example of a T-Shirt where a user can have choices for sizes and colors like small, medium and large with different colors as shown below:</text:p>
      <text:p text:style-name="P3"><draw:frame draw:style-name="fr3" draw:name="Picture 3" text:anchor-type="as-char" svg:width="6.2917in" svg:height="4.3126in" draw:z-index="14"><draw:image xlink:href="Pictures/10000000000002CC00000216FA024593E70680D4.png" xlink:type="simple" xlink:show="embed" xlink:actuate="onLoad" loext:mime-type="image/png"/></draw:frame></text:p>
      <text:p text:style-name="Standard"><text:soft-page-break/>The user can view the images attached with the product along with available product variations / options. When the user selects color and size, the “Add to Cart” button’s text will be changed to “I want to buy this” as this is defined in the product variation settings.</text:p>
      <text:p text:style-name="Standard">This plugin offers some extra features to the user which are originally not available in the WooCommerce variable product variations settings. The additional variations settings are shown below:</text:p>
      <text:p text:style-name="P3"><draw:frame draw:style-name="fr2" draw:name="Picture 4" text:anchor-type="as-char" svg:width="6.5in" svg:height="2.472in" draw:z-index="15"><draw:image xlink:href="Pictures/10000000000002A9000001039382FE12AD53E36F.png" xlink:type="simple" xlink:show="embed" xlink:actuate="onLoad" loext:mime-type="image/png"/></draw:frame></text:p>
      <text:p text:style-name="Standard">The plugin name “WC External Variations” also gives an idea that this plugin add some features related to external sources. All the variation settings prefixed with “External” keyword are those options which are offered by this plugin.</text:p>
      <text:p text:style-name="Standard">The user can set the following options:</text:p>
      <text:list xml:id="list1782882183" text:style-name="WWNum25">
        <text:list-item>
          <text:p text:style-name="P34">External URL</text:p>
        </text:list-item>
      </text:list>
      <text:p text:style-name="List_20_Paragraph">Allows the user to define an external URL on any variation and will then open that link when the user clicks on the “Add to Cart” button.</text:p>
      <text:list xml:id="list215737912294619" text:continue-numbering="true" text:style-name="WWNum25">
        <text:list-item>
          <text:p text:style-name="P34">External SKU</text:p>
        </text:list-item>
      </text:list>
      <text:p text:style-name="List_20_Paragraph">The user can set this field to track the external SKU separately from the internal one.</text:p>
      <text:list xml:id="list215737778670558" text:continue-numbering="true" text:style-name="WWNum25">
        <text:list-item>
          <text:p text:style-name="P34">External Status</text:p>
        </text:list-item>
      </text:list>
      <text:p text:style-name="List_20_Paragraph">Shows status of an external product.</text:p>
      <text:list xml:id="list215736526147703" text:continue-numbering="true" text:style-name="WWNum25">
        <text:list-item>
          <text:p text:style-name="P34">External “Add to Cart” Text</text:p>
        </text:list-item>
      </text:list>
      <text:p text:style-name="List_20_Paragraph">Allows the user to enter a text for the “Add to Cart” button. This text will be displayed, when a user select product variations.</text:p>
      <text:p text:style-name="P9"/>
      <text:p text:style-name="P1"><draw:frame draw:style-name="fr2" draw:name="Picture 5" text:anchor-type="as-char" svg:width="6.4898in" svg:height="4.9063in" draw:z-index="16"><draw:image xlink:href="Pictures/1000000000000279000001DE6E1064D0A7D95968.png" xlink:type="simple" xlink:show="embed" xlink:actuate="onLoad" loext:mime-type="image/png"/></draw:frame></text:p>
      <text:p text:style-name="Standard">The “WC External Variations” plugin will open “External URL” link, when the user clicks on the “Add to Cart” button as shown below:</text:p>
      <text:p text:style-name="Standard"><draw:frame draw:style-name="fr1" draw:name="Picture 6" text:anchor-type="as-char" svg:width="6.5in" svg:height="3.2291in" draw:z-index="17"><draw:image xlink:href="Pictures/1000000000000556000002E2AD9D53C795B72C14.png" xlink:type="simple" xlink:show="embed" xlink:actuate="onLoad" loext:mime-type="image/png"/></draw:frame></text:p>
      <text:p text:style-name="Standard"><text:soft-page-break/>That’s it. The user can easily integrate and use the additional functionality provided by this plugin. The plugin’s user interface and its workflow is very easy and it offers very useful extra features which can added to any variable product variations in the WooCommerce.</text:p>
      <text:list xml:id="list215737897362525" text:continue-list="list215737809664779" text:style-name="WWNum1">
        <text:list-item>
          <text:h text:style-name="P22" text:outline-level="1"><text:bookmark-start text:name="__RefHeading___Toc5576_3781387647"/><text:bookmark-start text:name="_Toc74352201"/>FAQ (Frequently Asked Questions)<text:bookmark-end text:name="__RefHeading___Toc5576_3781387647"/><text:bookmark-end text:name="_Toc74352201"/></text:h>
        </text:list-item>
      </text:list>
      <text:p text:style-name="P4">Do you still have questions and need assistance? Our FAQ section will help you to use the “WC External Variations” plugin.</text:p>
      <text:list xml:id="list215737546718040" text:continue-numbering="true" text:style-name="WWNum1">
        <text:list-item>
          <text:list>
            <text:list-item>
              <text:h text:style-name="P25" text:outline-level="2"><text:bookmark-start text:name="__RefHeading___Toc5578_3781387647"/><text:bookmark-start text:name="_Toc74352202"/>Why “WC External Variations” plugin for WooCommerce?<text:bookmark-end text:name="__RefHeading___Toc5578_3781387647"/><text:bookmark-end text:name="_Toc74352202"/></text:h>
            </text:list-item>
          </text:list>
        </text:list-item>
      </text:list>
      <text:p text:style-name="Standard">To define an external URL on any variation and will then open that link when the user clicks on the “Add to Cart” button. User friendly interface with easy options. If you want to increase user engagement in your site then it’s the best solution.</text:p>
      <text:list xml:id="list215736662108684" text:continue-numbering="true" text:style-name="WWNum1">
        <text:list-item>
          <text:list>
            <text:list-item>
              <text:h text:style-name="P24" text:outline-level="2"><text:bookmark-start text:name="__RefHeading___Toc5580_3781387647"/><text:bookmark-start text:name="_Toc74352203"/>How to use?<text:bookmark-end text:name="__RefHeading___Toc5580_3781387647"/><text:bookmark-end text:name="_Toc74352203"/></text:h>
            </text:list-item>
          </text:list>
        </text:list-item>
      </text:list>
      <text:p text:style-name="Standard">Install and activate. Then go to (Dashboard <text:span text:style-name="T4"></text:span> WooCommerce <text:span text:style-name="T4"></text:span> Settings <text:span text:style-name="T4"></text:span> Products <text:span text:style-name="T4"></text:span> External Variations) for the plugin settings. Then add a variable product, add product’s attributes and variations. Finally, define the external URL on any variation. That link will be opened when the user clicks on the “Add to Cart” button. That’s it. So easy, Right!!!!!</text:p>
      <text:list xml:id="list215736679504252" text:continue-numbering="true" text:style-name="WWNum1">
        <text:list-item>
          <text:list>
            <text:list-item>
              <text:h text:style-name="P24" text:outline-level="2"><text:bookmark-start text:name="__RefHeading___Toc5582_3781387647"/><text:bookmark-start text:name="_Toc74352204"/>How do I change the settings of the "WC External Variations" plugin?<text:bookmark-end text:name="__RefHeading___Toc5582_3781387647"/><text:bookmark-end text:name="_Toc74352204"/></text:h>
            </text:list-item>
          </text:list>
        </text:list-item>
      </text:list>
      <text:p text:style-name="Standard">To change the settings, go to <text:span text:style-name="T3">WooCommerce Settings -&gt; Products -&gt; External Variations</text:span>.</text:p>
      <text:p text:style-name="Standard">The following options are available:</text:p>
      <text:list xml:id="list2421407915" text:style-name="WWNum26">
        <text:list-item>
          <text:p text:style-name="P41">Ability to change if links open in new or same window</text:p>
        </text:list-item>
        <text:list-item>
          <text:p text:style-name="P41">Ability to change if links open when the ‘Add to Cart’ button is clicked or when the variation is selected</text:p>
        </text:list-item>
        <text:list-item>
          <text:p text:style-name="P41">Ability to override the ‘Add to Cart’ button text for all external variations</text:p>
        </text:list-item>
      </text:list>
      <text:list xml:id="list215736657564013" text:continue-list="list215736679504252" text:style-name="WWNum1">
        <text:list-item>
          <text:list>
            <text:list-item>
              <text:h text:style-name="P24" text:outline-level="2"><text:bookmark-start text:name="__RefHeading___Toc5584_3781387647"/><text:bookmark-start text:name="_Toc74352205"/>Is it suitable for any theme?<text:bookmark-end text:name="__RefHeading___Toc5584_3781387647"/><text:bookmark-end text:name="_Toc74352205"/></text:h>
            </text:list-item>
          </text:list>
        </text:list-item>
      </text:list>
      <text:p text:style-name="Standard">Yes, “WC External Variations” for WooCommerce will adapt with your theme design.</text:p>
      <text:list xml:id="list215736041003757" text:continue-numbering="true" text:style-name="WWNum1">
        <text:list-item>
          <text:list>
            <text:list-item>
              <text:h text:style-name="P24" text:outline-level="2"><text:bookmark-start text:name="__RefHeading___Toc5586_3781387647"/><text:bookmark-start text:name="_Toc74352206"/>How do external links open in the same tab?<text:bookmark-end text:name="__RefHeading___Toc5586_3781387647"/><text:bookmark-end text:name="_Toc74352206"/></text:h>
            </text:list-item>
          </text:list>
        </text:list-item>
      </text:list>
      <text:p text:style-name="Standard">The plugin was originally coded to open links in a new window. This setting has been added to v1.0.6. The details are available on the “Support” page here: <text:a xlink:type="simple" xlink:href="https://wordpress.org/support/topic/how-to-external-links-open-in-same-tab/" text:style-name="Internet_20_link" text:visited-style-name="Visited_20_Internet_20_Link">https://wordpress.org/support/topic/how-to-external-links-open-in-same-tab/</text:a></text:p>
      <text:p text:style-name="Standard"><text:soft-page-break/>All the related details of “WC External Variations” plugin are available on “Support” page here: <text:a xlink:type="simple" xlink:href="https://wordpress.org/support/plugin/wc-external-variations/" text:style-name="Internet_20_link" text:visited-style-name="Visited_20_Internet_20_Link">https://wordpress.org/support/plugin/wc-external-variations/</text:a></text:p>
      <text:list xml:id="list215736474419238" text:continue-numbering="true" text:style-name="WWNum1">
        <text:list-item>
          <text:list>
            <text:list-item>
              <text:h text:style-name="P26" text:outline-level="2"><text:bookmark-start text:name="_Toc743522061"/><text:bookmark-start text:name="__RefHeading___Toc1019_4034767757"/>A<text:bookmark-end text:name="_Toc743522061"/>dvanced Use: Shortcodes.<text:bookmark-end text:name="__RefHeading___Toc1019_4034767757"/></text:h>
            </text:list-item>
          </text:list>
        </text:list-item>
      </text:list>
      <text:p text:style-name="P46"><text:span text:style-name="T13">There are several shortcodes available for advanced users. </text:span><text:span text:style-name="T14">For more information about what shortcodes are in Word</text:span><text:span text:style-name="T15">P</text:span><text:span text:style-name="T14">ress and how to use them, see here:</text:span></text:p>
      <text:p text:style-name="P46"><text:a xlink:type="simple" xlink:href="https://codex.wordpress.org/Shortcode" text:style-name="Internet_20_link" text:visited-style-name="Visited_20_Internet_20_Link"><text:span text:style-name="T13">https://codex.wordpress.org/Shortcode</text:span></text:a></text:p>
      <text:p text:style-name="P46"><text:span text:style-name="T14">The shortcodes provided by this plugin c</text:span><text:span text:style-name="T13">an be used within the description or other fields for a specific variations. Details can be found on our main plugin page under “Shortcode Support”:</text:span></text:p>
      <text:p text:style-name="P45"><text:a xlink:type="simple" xlink:href="https://wordpress.org/plugins/wc-external-variations/" text:style-name="Internet_20_link" text:visited-style-name="Visited_20_Internet_20_Link"><text:span text:style-name="T13">https://wordpress.org/plugins/wc-external-variations/</text:span></text:a></text:p>
      <text:list xml:id="list215737795687643" text:continue-numbering="true" text:style-name="WWNum1">
        <text:list-item>
          <text:h text:style-name="P22" text:outline-level="1"><text:bookmark-start text:name="_Toc44800622"/><text:bookmark-start text:name="__RefHeading___Toc5588_3781387647"/><text:bookmark-start text:name="_Toc74352207"/>Abbreviations<text:bookmark-end text:name="_Toc44800622"/><text:bookmark-end text:name="__RefHeading___Toc5588_3781387647"/><text:bookmark-end text:name="_Toc74352207"/></text:h>
        </text:list-item>
      </text:list>
      <text:p text:style-name="Standard">Abbreviations used in this document.</text:p>
      <table:table table:name="Table1" table:style-name="Table1">
        <table:table-column table:style-name="Table1.A"/>
        <table:table-column table:style-name="Table1.B"/>
        <table:table-header-rows>
          <table:table-row table:style-name="Table1.1">
            <table:table-cell table:style-name="Table1.A1" office:value-type="string">
              <text:p text:style-name="P13">Abbreviation</text:p>
            </table:table-cell>
            <table:table-cell table:style-name="Table1.A1" office:value-type="string">
              <text:p text:style-name="P13">Description </text:p>
            </table:table-cell>
          </table:table-row>
        </table:table-header-rows>
        <table:table-row table:style-name="Table1.1">
          <table:table-cell table:style-name="Table1.A2" office:value-type="string">
            <text:p text:style-name="P11"><text:span text:style-name="Font_20_Style35"><text:span text:style-name="T5">CMS</text:span></text:span></text:p>
          </table:table-cell>
          <table:table-cell table:style-name="Table1.B2" office:value-type="string">
            <text:p text:style-name="P11"><text:span text:style-name="Font_20_Style35"><text:span text:style-name="T6">Content Management System</text:span></text:span></text:p>
          </table:table-cell>
        </table:table-row>
        <table:table-row table:style-name="Table1.1">
          <table:table-cell table:style-name="Table1.A3" office:value-type="string">
            <text:p text:style-name="P11"><text:span text:style-name="Font_20_Style35"><text:span text:style-name="T5">FAQ</text:span></text:span></text:p>
          </table:table-cell>
          <table:table-cell table:style-name="Table1.B3" office:value-type="string">
            <text:p text:style-name="P11"><text:span text:style-name="Font_20_Style35"><text:span text:style-name="T6">Frequently Asked Questions</text:span></text:span></text:p>
          </table:table-cell>
        </table:table-row>
        <table:table-row table:style-name="Table1.1">
          <table:table-cell table:style-name="Table1.A4" office:value-type="string">
            <text:p text:style-name="P11"><text:span text:style-name="Font_20_Style35"><text:span text:style-name="T5">LMS</text:span></text:span></text:p>
          </table:table-cell>
          <table:table-cell table:style-name="Table1.B4" office:value-type="string">
            <text:p text:style-name="P11"><text:span text:style-name="Font_20_Style35"><text:span text:style-name="T6">Learning Management System</text:span></text:span></text:p>
          </table:table-cell>
        </table:table-row>
        <table:table-row table:style-name="Table1.1">
          <table:table-cell table:style-name="Table1.A5" office:value-type="string">
            <text:p text:style-name="P11"><text:span text:style-name="Font_20_Style35"><text:span text:style-name="T5">UI</text:span></text:span></text:p>
          </table:table-cell>
          <table:table-cell table:style-name="Table1.B5" office:value-type="string">
            <text:p text:style-name="P11"><text:span text:style-name="Font_20_Style35"><text:span text:style-name="T6">User Interface</text:span></text:span></text:p>
          </table:table-cell>
        </table:table-row>
        <table:table-row table:style-name="Table1.1">
          <table:table-cell table:style-name="Table1.A6" office:value-type="string">
            <text:p text:style-name="P11"><text:span text:style-name="Font_20_Style35"><text:span text:style-name="T5">WP</text:span></text:span></text:p>
          </table:table-cell>
          <table:table-cell table:style-name="Table1.B6" office:value-type="string">
            <text:p text:style-name="P11"><text:span text:style-name="Font_20_Style35"><text:span text:style-name="T6">WordPress</text:span></text:span></text:p>
          </table:table-cell>
        </table:table-row>
      </table:table>
      <text:p text:style-name="P44"/>
      <text:list xml:id="list215737828625227" text:continue-numbering="true" text:style-name="WWNum1">
        <text:list-item>
          <text:h text:style-name="P22" text:outline-level="1"><text:bookmark-start text:name="_Toc44800623"/><text:bookmark-start text:name="__RefHeading___Toc5590_3781387647"/><text:bookmark-start text:name="_Toc74352208"/>Revision History<text:bookmark-end text:name="_Toc44800623"/><text:bookmark-end text:name="__RefHeading___Toc5590_3781387647"/><text:bookmark-end text:name="_Toc74352208"/></text:h>
        </text:list-item>
      </text:list>
      <text:p text:style-name="Standard">Identify changes to this document.</text:p>
      <table:table table:name="Table2" table:style-name="Table2">
        <table:table-column table:style-name="Table2.A"/>
        <table:table-column table:style-name="Table2.B"/>
        <table:table-column table:style-name="Table2.C"/>
        <table:table-column table:style-name="Table2.D"/>
        <table:table-header-rows>
          <table:table-row table:style-name="Table2.1">
            <table:table-cell table:style-name="Table2.A1" office:value-type="string">
              <text:p text:style-name="P13">Version</text:p>
            </table:table-cell>
            <table:table-cell table:style-name="Table2.A1" office:value-type="string">
              <text:p text:style-name="P13">Date</text:p>
            </table:table-cell>
            <table:table-cell table:style-name="Table2.A1" office:value-type="string">
              <text:p text:style-name="P13">Name</text:p>
            </table:table-cell>
            <table:table-cell table:style-name="Table2.A1" office:value-type="string">
              <text:p text:style-name="P13">Description</text:p>
            </table:table-cell>
          </table:table-row>
        </table:table-header-rows>
        <table:table-row table:style-name="Table2.1">
          <table:table-cell table:style-name="Table2.A2" office:value-type="string">
            <text:p text:style-name="P12">1.0.<text:span text:style-name="T7">10</text:span></text:p>
          </table:table-cell>
          <table:table-cell table:style-name="Table2.B2" office:value-type="string">
            <text:p text:style-name="P15"><text:span text:style-name="T11">11</text:span><text:span text:style-name="T12">/</text:span><text:span text:style-name="T11">25</text:span><text:span text:style-name="T12">/2021</text:span></text:p>
          </table:table-cell>
          <table:table-cell table:style-name="Table2.C2" office:value-type="string">
            <text:p text:style-name="P16">IDN</text:p>
          </table:table-cell>
          <table:table-cell table:style-name="Table2.D2" office:value-type="string">
            <text:p text:style-name="P16">Initial version created</text:p>
          </table:table-cell>
        </table:table-row>
      </table:table>
      <text:p text:style-name="Standard"/>
      <text:list xml:id="list215736808066528" text:continue-numbering="true" text:style-name="WWNum1">
        <text:list-item>
          <text:h text:style-name="P22" text:outline-level="1"><text:bookmark-start text:name="__RefHeading___Toc5592_3781387647"/><text:bookmark-start text:name="_Toc54632936"/><text:bookmark-start text:name="_Toc74352209"/>References<text:bookmark-end text:name="__RefHeading___Toc5592_3781387647"/><text:bookmark-end text:name="_Toc54632936"/><text:bookmark-end text:name="_Toc74352209"/></text:h>
        </text:list-item>
      </text:list>
      <text:p text:style-name="Standard">This section contains information about all the references / resources used in this document.</text:p>
      <text:list xml:id="list1021140017" text:style-name="WWNum11">
        <text:list-item>
          <text:p text:style-name="P43"><text:span text:style-name="No_20_Spacing_20_Char">WordPress: </text:span></text:p>
        </text:list-item>
      </text:list>
      <text:p text:style-name="P55"><text:a xlink:type="simple" xlink:href="https://en.wikipedia.org/wiki/WordPress" text:style-name="Internet_20_link" text:visited-style-name="Visited_20_Internet_20_Link">https://en.wikipedia.org/wiki/WordPress</text:a></text:p>
      <text:list xml:id="list215736100591484" text:continue-numbering="true" text:style-name="WWNum11">
        <text:list-item>
          <text:p text:style-name="P43">WC External Variations</text:p>
        </text:list-item>
      </text:list>
      <text:p text:style-name="P55"><text:a xlink:type="simple" xlink:href="https://wordpress.org/plugins/wc-external-variations/" text:style-name="Internet_20_link" text:visited-style-name="Visited_20_Internet_20_Link">https://wordpress.org/plugins/wc-external-variations/</text:a></text:p>
      <text:list xml:id="list215736143309379" text:continue-numbering="true" text:style-name="WWNum11">
        <text:list-item>
          <text:p text:style-name="P43"><text:soft-page-break/>Variable Products</text:p>
        </text:list-item>
      </text:list>
      <text:p text:style-name="P55"><text:a xlink:type="simple" xlink:href="https://docs.woocommerce.com/document/variable-product/#prettyPhoto" text:style-name="Internet_20_link" text:visited-style-name="Visited_20_Internet_20_Link">https://docs.woocommerce.com/document/variable-product/#prettyPhoto</text:a></text:p>
      <text:p text:style-name="P10"><text:span text:style-name="Internet_20_link"/></text:p>
      <text:p text:style-name="Standard"/>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ooo="http://openoffice.org/2010/draw" xmlns:calcext="urn:org:documentfoundation:names:experimental:calc:xmlns:calcext:1.0" xmlns:tableooo="http://openoffice.org/2009/table" xmlns:oooc="http://openoffice.org/2004/calc" xmlns:ooow="http://openoffice.org/2004/writer" xmlns:css3t="http://www.w3.org/TR/css3-text/" xmlns:number="urn:oasis:names:tc:opendocument:xmlns:datastyle:1.0" xmlns:table="urn:oasis:names:tc:opendocument:xmlns:table:1.0" xmlns:rpt="http://openoffice.org/2005/report" xmlns:chart="urn:oasis:names:tc:opendocument:xmlns:chart:1.0" xmlns:draw="urn:oasis:names:tc:opendocument:xmlns:drawing:1.0" xmlns:dr3d="urn:oasis:names:tc:opendocument:xmlns:dr3d:1.0" xmlns:text="urn:oasis:names:tc:opendocument:xmlns:text:1.0" xmlns:style="urn:oasis:names:tc:opendocument:xmlns:style:1.0" xmlns:xlink="http://www.w3.org/1999/xlink" xmlns:field="urn:openoffice:names:experimental:ooo-ms-interop:xmlns:field:1.0" xmlns:meta="urn:oasis:names:tc:opendocument:xmlns:meta:1.0" xmlns:dc="http://purl.org/dc/elements/1.1/" xmlns:fo="urn:oasis:names:tc:opendocument:xmlns:xsl-fo-compatible:1.0" xmlns:loext="urn:org:documentfoundation:names:experimental:office:xmlns:loext:1.0" xmlns:ooo="http://openoffice.org/2004/office" xmlns:of="urn:oasis:names:tc:opendocument:xmlns:of:1.2" xmlns:svg="urn:oasis:names:tc:opendocument:xmlns:svg-compatible:1.0" xmlns:office="urn:oasis:names:tc:opendocument:xmlns:office:1.0" office:version="1.2">
  <office:font-face-decls>
    <style:font-face style:name="Symbol" svg:font-family="Symbol" style:font-adornments="Regular" style:font-pitch="variable" style:font-charset="x-symbol"/>
    <style:font-face style:name="Wingdings" svg:font-family="Wingdings" style:font-adornments="Regular" style:font-pitch="variable" style:font-charset="x-symbol"/>
    <style:font-face style:name="Wingdings1" svg:font-family="Wingdings" style:font-family-generic="roman" style:font-pitch="variable" style:font-charset="x-symbol"/>
    <style:font-face style:name="Arial Unicode MS" svg:font-family="'Arial Unicode MS'" style:font-family-generic="swiss"/>
    <style:font-face style:name="Courier New" svg:font-family="'Courier New'" style:font-adornments="Regular" style:font-pitch="variable"/>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PingFang SC" svg:font-family="'PingFang SC'"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0835in" fo:margin-bottom="0.0835in" loext:contextual-spacing="false" fo:line-height="150%" fo:text-align="justify" style:justify-single-word="false" fo:orphans="2" fo:widows="2" style:writing-mode="lr-tb"/>
      <style:text-properties style:font-name="Arial" fo:font-family="Arial" style:font-family-generic="roman" style:font-pitch="variabl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style:next-style-name="Standard" style:default-outline-level="1" style:class="text">
      <style:paragraph-properties fo:margin-top="0in" fo:margin-bottom="0in" loext:contextual-spacing="false" fo:line-height="100%" fo:text-align="start" style:justify-single-word="false" fo:keep-together="always" fo:keep-with-next="always"/>
      <style:text-properties fo:font-size="15pt" fo:font-weight="bold" style:font-name-asian="Calibri1" style:font-family-asian="Calibri" style:font-family-generic-asian="system" style:font-pitch-asian="variable" style:font-size-asian="15pt" style:font-weight-asian="bold" style:font-name-complex="Tahoma" style:font-family-complex="Tahoma" style:font-family-generic-complex="system" style:font-pitch-complex="variable" style:font-size-complex="16pt"/>
    </style:style>
    <style:style style:name="Heading_20_2" style:display-name="Heading 2" style:family="paragraph" style:parent-style-name="Standard" style:next-style-name="Standard" style:default-outline-level="2" style:class="text">
      <style:paragraph-properties fo:margin-top="0in" fo:margin-bottom="0in" loext:contextual-spacing="false" fo:line-height="100%" fo:keep-together="always" fo:keep-with-next="always"/>
      <style:text-properties fo:color="#000000" fo:font-size="13.5pt" fo:font-weight="bold" style:font-name-asian="Calibri1" style:font-family-asian="Calibri" style:font-family-generic-asian="system" style:font-pitch-asian="variable" style:font-size-asian="13.5pt" style:font-weight-asian="bold" style:font-name-complex="Tahoma" style:font-family-complex="Tahoma" style:font-family-generic-complex="system" style:font-pitch-complex="variable" style:font-size-complex="13.5pt"/>
    </style:style>
    <style:style style:name="Heading_20_3" style:display-name="Heading 3" style:family="paragraph" style:parent-style-name="Standard" style:next-style-name="Standard" style:default-outline-level="3" style:class="text">
      <style:paragraph-properties fo:margin-left="0.5626in" fo:margin-right="0in" fo:margin-top="0in" fo:margin-bottom="0in" loext:contextual-spacing="false" fo:line-height="100%" fo:keep-together="always" fo:text-indent="-0.5626in" style:auto-text-indent="false" fo:keep-with-next="always"/>
      <style:text-properties fo:color="#000000" fo:font-size="13.5pt" fo:font-weight="bold" style:font-name-asian="Calibri1" style:font-family-asian="Calibri" style:font-family-generic-asian="system" style:font-pitch-asian="variable" style:font-size-asian="13.5pt" style:font-weight-asian="bold" style:font-name-complex="Tahoma" style:font-family-complex="Tahoma" style:font-family-generic-complex="system" style:font-pitch-complex="variable" style:font-size-complex="13.5pt"/>
    </style:style>
    <style:style style:name="Heading_20_4" style:display-name="Heading 4" style:family="paragraph" style:parent-style-name="Standard" style:next-style-name="Standard" style:default-outline-level="4" style:class="text">
      <style:paragraph-properties fo:margin-top="0.028in" fo:margin-bottom="0in" loext:contextual-spacing="false" fo:keep-together="always" fo:keep-with-next="always"/>
      <style:text-properties fo:color="#2e74b5" style:font-name="Calibri Light" fo:font-family="'Calibri Light'" style:font-family-generic="roman" style:font-pitch="variable" fo:font-style="italic" style:font-name-asian="Calibri1" style:font-family-asian="Calibri" style:font-family-generic-asian="system" style:font-pitch-asian="variable" style:font-style-asian="italic" style:font-name-complex="Tahoma" style:font-family-complex="Tahoma" style:font-family-generic-complex="system" style:font-pitch-complex="variable" style:font-style-complex="italic"/>
    </style:style>
    <style:style style:name="Heading_20_5" style:display-name="Heading 5" style:family="paragraph" style:parent-style-name="Standard" style:next-style-name="Standard" style:default-outline-level="5" style:class="text">
      <style:paragraph-properties fo:margin-top="0.028in" fo:margin-bottom="0in" loext:contextual-spacing="false" fo:keep-together="always" fo:keep-with-next="always"/>
      <style:text-properties fo:color="#2e74b5" style:font-name="Calibri Light" fo:font-family="'Calibri Light'" style:font-family-generic="roman" style:font-pitch="variable" style:font-name-asian="Calibri1" style:font-family-asian="Calibri" style:font-family-generic-asian="system" style:font-pitch-asian="variable" style:font-name-complex="Tahoma" style:font-family-complex="Tahoma" style:font-family-generic-complex="system" style:font-pitch-complex="variable"/>
    </style:style>
    <style:style style:name="Heading_20_6" style:display-name="Heading 6" style:family="paragraph" style:parent-style-name="Standard" style:next-style-name="Standard" style:default-outline-level="6" style:class="text">
      <style:paragraph-properties fo:margin-top="0.028in" fo:margin-bottom="0in" loext:contextual-spacing="false" fo:keep-together="always" fo:keep-with-next="always"/>
      <style:text-properties fo:color="#1f4d78" style:font-name="Calibri Light" fo:font-family="'Calibri Light'" style:font-family-generic="roman" style:font-pitch="variable" style:font-name-asian="Calibri1" style:font-family-asian="Calibri" style:font-family-generic-asian="system" style:font-pitch-asian="variable" style:font-name-complex="Tahoma" style:font-family-complex="Tahoma" style:font-family-generic-complex="system" style:font-pitch-complex="variable"/>
    </style:style>
    <style:style style:name="Heading_20_7" style:display-name="Heading 7" style:family="paragraph" style:parent-style-name="Standard" style:next-style-name="Standard" style:default-outline-level="7" style:class="text">
      <style:paragraph-properties fo:margin-top="0.028in" fo:margin-bottom="0in" loext:contextual-spacing="false" fo:keep-together="always" fo:keep-with-next="always"/>
      <style:text-properties fo:color="#1f4d78" style:font-name="Calibri Light" fo:font-family="'Calibri Light'" style:font-family-generic="roman" style:font-pitch="variable" fo:font-style="italic" style:font-name-asian="Calibri1" style:font-family-asian="Calibri" style:font-family-generic-asian="system" style:font-pitch-asian="variable" style:font-style-asian="italic" style:font-name-complex="Tahoma" style:font-family-complex="Tahoma" style:font-family-generic-complex="system" style:font-pitch-complex="variable" style:font-style-complex="italic"/>
    </style:style>
    <style:style style:name="Heading_20_8" style:display-name="Heading 8" style:family="paragraph" style:parent-style-name="Standard" style:next-style-name="Standard" style:default-outline-level="8" style:class="text">
      <style:paragraph-properties fo:margin-top="0.028in" fo:margin-bottom="0in" loext:contextual-spacing="false" fo:keep-together="always" fo:keep-with-next="always"/>
      <style:text-properties fo:color="#272727" style:font-name="Calibri Light" fo:font-family="'Calibri Light'" style:font-family-generic="roman" style:font-pitch="variable" fo:font-size="10.5pt" style:font-name-asian="Calibri1" style:font-family-asian="Calibri" style:font-family-generic-asian="system" style:font-pitch-asian="variable" style:font-size-asian="10.5pt" style:font-name-complex="Tahoma" style:font-family-complex="Tahoma" style:font-family-generic-complex="system" style:font-pitch-complex="variable" style:font-size-complex="10.5pt"/>
    </style:style>
    <style:style style:name="Heading_20_9" style:display-name="Heading 9" style:family="paragraph" style:parent-style-name="Standard" style:next-style-name="Standard" style:default-outline-level="9" style:class="text">
      <style:paragraph-properties fo:margin-top="0.028in" fo:margin-bottom="0in" loext:contextual-spacing="false" fo:keep-together="always" fo:keep-with-next="always"/>
      <style:text-properties fo:color="#272727" style:font-name="Calibri Light" fo:font-family="'Calibri Light'" style:font-family-generic="roman" style:font-pitch="variable" fo:font-size="10.5pt" fo:font-style="italic" style:font-name-asian="Calibri1" style:font-family-asian="Calibri" style:font-family-generic-asian="system" style:font-pitch-asian="variable" style:font-size-asian="10.5pt" style:font-style-asian="italic" style:font-name-complex="Tahoma" style:font-family-complex="Tahoma" style:font-family-generic-complex="system" style:font-pitch-complex="variable" style:font-size-complex="10.5pt" style:font-style-complex="italic"/>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fo:margin-top="0.0835in" fo:margin-bottom="0in" loext:contextual-spacing="false" fo:line-height="100%">
        <style:tab-stops>
          <style:tab-stop style:position="3.25in" style:type="center"/>
          <style:tab-stop style:position="6.5in" style:type="right"/>
        </style:tab-stops>
      </style:paragraph-properties>
    </style:style>
    <style:style style:name="Footer" style:family="paragraph" style:parent-style-name="Standard" style:default-outline-level="" style:class="extra">
      <style:paragraph-properties fo:margin-top="0.0835in" fo:margin-bottom="0in" loext:contextual-spacing="false" fo:line-height="100%">
        <style:tab-stops>
          <style:tab-stop style:position="3.25in" style:type="center"/>
          <style:tab-stop style:position="6.5in" style:type="right"/>
        </style:tab-stops>
      </style:paragraph-properties>
    </style:style>
    <style:style style:name="No_20_Spacing" style:display-name="No Spacing" style:family="paragraph" style:default-outline-level="">
      <style:paragraph-properties fo:margin-top="0in" fo:margin-bottom="0in" loext:contextual-spacing="false" fo:line-height="100%" fo:text-align="justify" style:justify-single-word="false" fo:orphans="2" fo:widows="2" style:writing-mode="lr-tb"/>
      <style:text-properties style:font-name="Arial" fo:font-family="Arial" style:font-family-generic="roman" style:font-pitch="variable" style:font-name-asian="Calibri1" style:font-family-asian="Calibri" style:font-family-generic-asian="system" style:font-pitch-asian="variable"/>
    </style:style>
    <style:style style:name="Title" style:family="paragraph" style:parent-style-name="Standard" style:next-style-name="Standard" style:default-outline-level="" style:class="chapter">
      <style:paragraph-properties fo:margin-top="0in" fo:margin-bottom="0in" loext:contextual-spacing="true" fo:text-align="center" style:justify-single-word="false"/>
      <style:text-properties fo:color="#000000" fo:font-size="15pt" fo:letter-spacing="-0.0071in" fo:font-weight="bold" style:letter-kerning="true" style:font-name-asian="Calibri1" style:font-family-asian="Calibri" style:font-family-generic-asian="system" style:font-pitch-asian="variable" style:font-size-asian="15pt" style:font-weight-asian="bold" style:font-name-complex="Tahoma" style:font-family-complex="Tahoma" style:font-family-generic-complex="system" style:font-pitch-complex="variable" style:font-size-complex="28pt"/>
    </style:style>
    <style:style style:name="TOC_20_Heading" style:display-name="TOC Heading" style:family="paragraph" style:parent-style-name="Heading_20_1" style:next-style-name="Standard" style:default-outline-level="" style:list-style-name="">
      <style:paragraph-properties fo:margin-top="0.1665in" fo:margin-bottom="0in" loext:contextual-spacing="false" fo:line-height="108%"/>
      <style:text-properties fo:color="#2e74b5" style:font-name="Calibri Light" fo:font-family="'Calibri Light'" style:font-family-generic="roman" style:font-pitch="variable" fo:font-size="16pt" fo:font-weight="normal" style:font-size-asian="16pt" style:font-weight-asian="normal"/>
    </style:style>
    <style:style style:name="Contents_20_1" style:display-name="Contents 1" style:family="paragraph" style:parent-style-name="Standard" style:next-style-name="Standard" style:auto-update="true" style:default-outline-level="" style:class="index">
      <style:paragraph-properties fo:margin-top="0in" fo:margin-bottom="0in" loext:contextual-spacing="false">
        <style:tab-stops>
          <style:tab-stop style:position="0.3055in"/>
          <style:tab-stop style:position="6.9929in" style:type="right" style:leader-style="dotted" style:leader-text="."/>
        </style:tab-stops>
      </style:paragraph-properties>
      <style:text-properties fo:font-weight="bold" style:font-weight-asian="bold"/>
    </style:style>
    <style:style style:name="Table_20_Text" style:display-name="Table Text" style:family="paragraph" style:parent-style-name="Standard" style:default-outline-level="">
      <style:paragraph-properties fo:margin-top="0in" fo:margin-bottom="0in" loext:contextual-spacing="false" fo:line-height="0.1528in" fo:text-align="start" style:justify-single-word="false"/>
      <style:text-properties fo:font-size="9pt" style:font-name-asian="Times New Roman1" style:font-family-asian="'Times New Roman'" style:font-family-generic-asian="system" style:font-pitch-asian="variable" style:font-size-asian="9pt" style:font-name-complex="Times New Roman1" style:font-family-complex="'Times New Roman'" style:font-family-generic-complex="system" style:font-pitch-complex="variable" style:font-size-complex="12pt"/>
    </style:style>
    <style:style style:name="Style13" style:family="paragraph" style:parent-style-name="Standard" style:default-outline-level="">
      <style:paragraph-properties fo:margin-top="0in" fo:margin-bottom="0in" loext:contextual-spacing="false" fo:line-height="100%" fo:text-align="start" style:justify-single-word="false" fo:orphans="0" fo:widows="0"/>
      <style:text-properties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default-outline-level="" style:class="index">
      <style:paragraph-properties fo:margin-left="0.1528in" fo:margin-right="0in" fo:margin-top="0in" fo:margin-bottom="0in" loext:contextual-spacing="false" fo:text-indent="0.1598in" style:auto-text-indent="false">
        <style:tab-stops>
          <style:tab-stop style:position="0.611in"/>
          <style:tab-stop style:position="6.4929in" style:type="right" style:leader-style="dotted" style:leader-text="."/>
        </style:tab-stops>
      </style:paragraph-properties>
    </style:style>
    <style:style style:name="Contents_20_3" style:display-name="Contents 3" style:family="paragraph" style:parent-style-name="Standard" style:next-style-name="Standard" style:auto-update="true" style:default-outline-level="" style:class="index">
      <style:paragraph-properties fo:margin-left="0.8752in" fo:margin-right="0in" fo:margin-top="0in" fo:margin-bottom="0in" loext:contextual-spacing="false" fo:text-indent="-0.25in" style:auto-text-indent="false">
        <style:tab-stops>
          <style:tab-stop style:position="1.1252in"/>
          <style:tab-stop style:position="6.4929in" style:type="right" style:leader-style="dotted" style:leader-text="."/>
        </style:tab-stops>
      </style:paragraph-properties>
    </style:style>
    <style:style style:name="Normal_20__28_Web_29_" style:display-name="Normal (Web)" style:family="paragraph" style:parent-style-name="Standard" style:default-outline-level="">
      <style:paragraph-properties fo:margin-top="0.1945in" fo:margin-bottom="0.1945in" loext:contextual-spacing="false" fo:line-height="100%" fo:text-align="start" style:justify-single-word="false"/>
      <style:text-properties style:font-name="Times New Roman" fo:font-family="'Times New Roman'" style:font-family-generic="roman" style:font-pitch="variable" fo:font-size="12pt" style:font-name-asian="Calibri1" style:font-family-asian="Calibri"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Subtitle" style:family="paragraph" style:parent-style-name="Standard" style:next-style-name="Standard" style:default-outline-level="" style:class="chapter">
      <style:paragraph-properties fo:text-align="center" style:justify-single-word="false"/>
    </style:style>
    <style:style style:name="List_20_Paragraph" style:display-name="List Paragraph" style:family="paragraph" style:parent-style-name="Standard" style:default-outline-level="">
      <style:paragraph-properties fo:margin-left="0.5in" fo:margin-right="0in" fo:margin-top="0.0835in" fo:margin-bottom="0.0835in" loext:contextual-spacing="true" fo:text-indent="0in" style:auto-text-indent="false"/>
    </style:style>
    <style:style style:name="Table_20_Contents" style:display-name="Table Contents" style:family="paragraph" style:parent-style-name="Standard" style:class="extra">
      <style:paragraph-properties text:number-lines="false" text:line-number="0"/>
    </style:style>
    <style:style style:name="Index_20_Heading" style:display-name="Index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er_20_Char" style:display-name="Header Char" style:family="text" style:parent-style-name="Default_20_Paragraph_20_Font"/>
    <style:style style:name="Footer_20_Char" style:display-name="Footer Char" style:family="text" style:parent-style-name="Default_20_Paragraph_20_Font"/>
    <style:style style:name="No_20_Spacing_20_Char" style:display-name="No Spacing Char" style:family="text" style:parent-style-name="Default_20_Paragraph_20_Font">
      <style:text-properties style:font-name="Arial" fo:font-family="Arial" style:font-family-generic="roman" style:font-pitch="variable" style:font-name-asian="Calibri1" style:font-family-asian="Calibri" style:font-family-generic-asian="system" style:font-pitch-asian="variable"/>
    </style:style>
    <style:style style:name="Heading_20_1_20_Char" style:display-name="Heading 1 Char" style:family="text" style:parent-style-name="Default_20_Paragraph_20_Font">
      <style:text-properties style:font-name="Arial" fo:font-family="Arial" style:font-family-generic="roman" style:font-pitch="variable" fo:font-size="15pt" fo:font-weight="bold" style:font-name-asian="Calibri1" style:font-family-asian="Calibri" style:font-family-generic-asian="system" style:font-pitch-asian="variable" style:font-size-asian="15pt" style:font-weight-asian="bold" style:font-name-complex="Tahoma" style:font-family-complex="Tahoma" style:font-family-generic-complex="system" style:font-pitch-complex="variable" style:font-size-complex="16pt"/>
    </style:style>
    <style:style style:name="Heading_20_2_20_Char" style:display-name="Heading 2 Char" style:family="text" style:parent-style-name="Default_20_Paragraph_20_Font">
      <style:text-properties fo:color="#000000" style:font-name="Arial" fo:font-family="Arial" style:font-family-generic="roman" style:font-pitch="variable" fo:font-size="13.5pt" fo:font-weight="bold" style:font-name-asian="Calibri1" style:font-family-asian="Calibri" style:font-family-generic-asian="system" style:font-pitch-asian="variable" style:font-size-asian="13.5pt" style:font-weight-asian="bold" style:font-name-complex="Tahoma" style:font-family-complex="Tahoma" style:font-family-generic-complex="system" style:font-pitch-complex="variable" style:font-size-complex="13.5pt"/>
    </style:style>
    <style:style style:name="Heading_20_3_20_Char" style:display-name="Heading 3 Char" style:family="text" style:parent-style-name="Default_20_Paragraph_20_Font">
      <style:text-properties fo:color="#000000" style:font-name="Arial" fo:font-family="Arial" style:font-family-generic="roman" style:font-pitch="variable" fo:font-size="13.5pt" fo:font-weight="bold" style:font-name-asian="Calibri1" style:font-family-asian="Calibri" style:font-family-generic-asian="system" style:font-pitch-asian="variable" style:font-size-asian="13.5pt" style:font-weight-asian="bold" style:font-name-complex="Tahoma" style:font-family-complex="Tahoma" style:font-family-generic-complex="system" style:font-pitch-complex="variable" style:font-size-complex="13.5pt"/>
    </style:style>
    <style:style style:name="Title_20_Char" style:display-name="Title Char" style:family="text" style:parent-style-name="Default_20_Paragraph_20_Font">
      <style:text-properties fo:color="#000000" style:font-name="Arial" fo:font-family="Arial" style:font-family-generic="roman" style:font-pitch="variable" fo:font-size="15pt" fo:letter-spacing="-0.0071in" fo:font-weight="bold" style:letter-kerning="true" style:font-name-asian="Calibri1" style:font-family-asian="Calibri" style:font-family-generic-asian="system" style:font-pitch-asian="variable" style:font-size-asian="15pt" style:font-weight-asian="bold" style:font-name-complex="Tahoma" style:font-family-complex="Tahoma" style:font-family-generic-complex="system" style:font-pitch-complex="variable" style:font-size-complex="28pt"/>
    </style:style>
    <style:style style:name="Strong" style:family="text" style:parent-style-name="Default_20_Paragraph_20_Font">
      <style:text-properties fo:font-weight="bold" style:font-weight-asian="bold" style:font-weight-complex="bold"/>
    </style:style>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Font_20_Style35" style:display-name="Font Style35" style:family="text">
      <style:text-properties fo:color="#000000"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Heading_20_4_20_Char" style:display-name="Heading 4 Char" style:family="text" style:parent-style-name="Default_20_Paragraph_20_Font">
      <style:text-properties fo:color="#2e74b5" style:font-name="Calibri Light" fo:font-family="'Calibri Light'" style:font-family-generic="roman" style:font-pitch="variable" fo:font-style="italic" style:font-name-asian="Calibri1" style:font-family-asian="Calibri" style:font-family-generic-asian="system" style:font-pitch-asian="variable" style:font-style-asian="italic" style:font-name-complex="Tahoma" style:font-family-complex="Tahoma" style:font-family-generic-complex="system" style:font-pitch-complex="variable" style:font-style-complex="italic"/>
    </style:style>
    <style:style style:name="Heading_20_5_20_Char" style:display-name="Heading 5 Char" style:family="text" style:parent-style-name="Default_20_Paragraph_20_Font">
      <style:text-properties fo:color="#2e74b5" style:font-name="Calibri Light" fo:font-family="'Calibri Light'" style:font-family-generic="roman" style:font-pitch="variable" style:font-name-asian="Calibri1" style:font-family-asian="Calibri" style:font-family-generic-asian="system" style:font-pitch-asian="variable" style:font-name-complex="Tahoma" style:font-family-complex="Tahoma" style:font-family-generic-complex="system" style:font-pitch-complex="variable"/>
    </style:style>
    <style:style style:name="Heading_20_6_20_Char" style:display-name="Heading 6 Char" style:family="text" style:parent-style-name="Default_20_Paragraph_20_Font">
      <style:text-properties fo:color="#1f4d78" style:font-name="Calibri Light" fo:font-family="'Calibri Light'" style:font-family-generic="roman" style:font-pitch="variable" style:font-name-asian="Calibri1" style:font-family-asian="Calibri" style:font-family-generic-asian="system" style:font-pitch-asian="variable" style:font-name-complex="Tahoma" style:font-family-complex="Tahoma" style:font-family-generic-complex="system" style:font-pitch-complex="variable"/>
    </style:style>
    <style:style style:name="Heading_20_7_20_Char" style:display-name="Heading 7 Char" style:family="text" style:parent-style-name="Default_20_Paragraph_20_Font">
      <style:text-properties fo:color="#1f4d78" style:font-name="Calibri Light" fo:font-family="'Calibri Light'" style:font-family-generic="roman" style:font-pitch="variable" fo:font-style="italic" style:font-name-asian="Calibri1" style:font-family-asian="Calibri" style:font-family-generic-asian="system" style:font-pitch-asian="variable" style:font-style-asian="italic" style:font-name-complex="Tahoma" style:font-family-complex="Tahoma" style:font-family-generic-complex="system" style:font-pitch-complex="variable" style:font-style-complex="italic"/>
    </style:style>
    <style:style style:name="Heading_20_8_20_Char" style:display-name="Heading 8 Char" style:family="text" style:parent-style-name="Default_20_Paragraph_20_Font">
      <style:text-properties fo:color="#272727" style:font-name="Calibri Light" fo:font-family="'Calibri Light'" style:font-family-generic="roman" style:font-pitch="variable" fo:font-size="10.5pt" style:font-name-asian="Calibri1" style:font-family-asian="Calibri" style:font-family-generic-asian="system" style:font-pitch-asian="variable" style:font-size-asian="10.5pt" style:font-name-complex="Tahoma" style:font-family-complex="Tahoma" style:font-family-generic-complex="system" style:font-pitch-complex="variable" style:font-size-complex="10.5pt"/>
    </style:style>
    <style:style style:name="Heading_20_9_20_Char" style:display-name="Heading 9 Char" style:family="text" style:parent-style-name="Default_20_Paragraph_20_Font">
      <style:text-properties fo:color="#272727" style:font-name="Calibri Light" fo:font-family="'Calibri Light'" style:font-family-generic="roman" style:font-pitch="variable" fo:font-size="10.5pt" fo:font-style="italic" style:font-name-asian="Calibri1" style:font-family-asian="Calibri" style:font-family-generic-asian="system" style:font-pitch-asian="variable" style:font-size-asian="10.5pt" style:font-style-asian="italic" style:font-name-complex="Tahoma" style:font-family-complex="Tahoma" style:font-family-generic-complex="system" style:font-pitch-complex="variable" style:font-size-complex="10.5pt" style:font-style-complex="italic"/>
    </style:style>
    <style:style style:name="Subtitle_20_Char" style:display-name="Subtitle Char" style:family="text" style:parent-style-name="Default_20_Paragraph_20_Font">
      <style:text-properties style:font-name="Arial" fo:font-family="Arial" style:font-family-generic="roman" style:font-pitch="variable"/>
    </style:style>
    <style:style style:name="mceitemhidden" style:family="text" style:parent-style-name="Default_20_Paragraph_20_Font"/>
    <style:style style:name="hiddengrammarerror" style:family="text" style:parent-style-name="Default_20_Paragraph_20_Font"/>
    <style:style style:name="Emphasis" style:family="text" style:parent-style-name="Default_20_Paragraph_20_Font">
      <style:text-properties fo:font-style="italic" style:font-style-asian="italic" style:font-style-complex="italic"/>
    </style:style>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complex="Courier New1" style:font-family-complex="'Courier New'" style:font-family-generic-complex="system" style:font-pitch-complex="variable"/>
    </style:style>
    <style:style style:name="Index_20_Link" style:display-name="Index Link"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1."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25in" fo:margin-left="1in"/>
        </style:list-level-properties>
        <style:text-properties style:font-name="Symbol"/>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25in" fo:margin-left="1in"/>
        </style:list-level-properties>
        <style:text-properties style:font-name="Symbol"/>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1in"/>
        </style:list-level-properties>
        <style:text-properties style:font-name="Symbol"/>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1.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2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5in"/>
        </style:list-level-properties>
        <style:text-properties style:font-name="Symbol"/>
      </text:list-level-style-bullet>
      <text:list-level-style-bullet text:level="5" text:style-name="ListLabel_20_30" style:num-suffix="o" text:bullet-char="o">
        <style:list-level-properties text:list-level-position-and-space-mode="label-alignment">
          <style:list-level-label-alignment text:label-followed-by="listtab" fo:text-indent="-0.25in" fo:margin-left="3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4in"/>
        </style:list-level-properties>
        <style:text-properties style:font-name="Symbol"/>
      </text:list-level-style-bullet>
      <text:list-level-style-bullet text:level="8" text:style-name="ListLabel_20_31" style:num-suffix="o" text:bullet-char="o">
        <style:list-level-properties text:list-level-position-and-space-mode="label-alignment">
          <style:list-level-label-alignment text:label-followed-by="listtab" fo:text-indent="-0.25in" fo:margin-left="4.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text:style-name="ListLabel_20_4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text:style-name="ListLabel_20_4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top="0.0835in" fo:margin-bottom="0in" loext:contextual-spacing="false" fo:text-align="center" style:justify-single-word="false"/>
      <style:text-properties fo:font-size="8pt" officeooo:paragraph-rsid="001d3279" style:font-size-asian="8pt" style:font-name-complex="Arial1" style:font-size-complex="8pt"/>
    </style:style>
    <style:style style:name="MP2" style:family="paragraph" style:parent-style-name="Footer">
      <style:paragraph-properties fo:text-align="center" style:justify-single-word="false"/>
    </style:style>
    <style:style style:name="MT1" style:family="text">
      <style:text-properties officeooo:rsid="001d3279"/>
    </style:style>
    <style:style style:name="MT2" style:family="text">
      <style:text-properties fo:font-size="8pt" style:font-size-asian="8pt" style:font-size-complex="8pt"/>
    </style:style>
    <style:style style:name="MT3" style:family="text">
      <style:text-properties fo:font-size="8pt" fo:font-weight="bold" style:font-size-asian="8pt" style:font-weight-asian="bold" style:font-size-complex="8pt" style:font-weight-complex="bold"/>
    </style:style>
    <style:page-layout style:name="Mpm1">
      <style:page-layout-properties fo:page-width="8.5in" fo:page-height="11in" style:num-format="1" style:print-orientation="portrait" fo:margin-top="0.3752in" fo:margin-bottom="0.3437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6252in" fo:margin-left="0in" fo:margin-right="0in" fo:margin-bottom="0.5854in" style:dynamic-spacing="true"/>
      </style:header-style>
      <style:footer-style>
        <style:header-footer-properties fo:min-height="0.6563in" fo:margin-left="0in" fo:margin-right="0in" fo:margin-top="0.6165in" style:dynamic-spacing="true"/>
      </style:footer-style>
    </style:page-layout>
    <style:page-layout style:name="Mpm2">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User Guide for WC External Variations WordPress / <text:span text:style-name="MT1">WooCommerce</text:span> Plugin</text:p>
      </style:header>
      <style:footer>
        <text:p text:style-name="MP2"><text:span text:style-name="MT2">Page </text:span><text:span text:style-name="MT3"><text:page-number text:select-page="current">18</text:page-number></text:span><text:span text:style-name="MT2"><text:s/>of </text:span><text:span text:style-name="MT3"><text:page-count>18</text:page-count></text:span></text:p>
        <text:p text:style-name="Footer"/>
      </style:footer>
    </style:master-page>
    <style:master-page style:name="First_20_Page" style:display-name="First Page" style:page-layout-name="Mpm2"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2">
  <office:meta>
    <meta:initial-creator>MUHAMMAD IJAZ</meta:initial-creator>
    <meta:editing-cycles>383</meta:editing-cycles>
    <meta:creation-date>2020-07-04T18:30:00</meta:creation-date>
    <dc:date>2021-11-25T21:43:16.923912925</dc:date>
    <meta:editing-duration>P1DT7H37M34S</meta:editing-duration>
    <meta:generator>LibreOffice/6.4.4.2$MacOSX_X86_64 LibreOffice_project/3d775be2011f3886db32dfd395a6a6d1ca2630ff</meta:generator>
    <meta:document-statistic meta:table-count="2" meta:image-count="18" meta:object-count="0" meta:page-count="18" meta:paragraph-count="225" meta:word-count="2414" meta:character-count="14429" meta:non-whitespace-character-count="12301"/>
    <meta:template xlink:type="simple" xlink:actuate="onRequest" xlink:title="Normal.dotm" xlink:href=""/>
  </office:meta>
</office:document-meta>
</file>